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557000003082ADBF979.png" manifest:media-type="image/png"/>
  <manifest:file-entry manifest:full-path="Pictures/10000001000005560000030157B1246E.png" manifest:media-type="image/png"/>
  <manifest:file-entry manifest:full-path="Pictures/100000000000035C0000014F856D5F36.png" manifest:media-type="image/png"/>
  <manifest:file-entry manifest:full-path="Pictures/10000001000007200000031EFB3E1372.png" manifest:media-type="image/png"/>
  <manifest:file-entry manifest:full-path="Pictures/1000000000000100000001748A01F71A.png" manifest:media-type="image/png"/>
  <manifest:file-entry manifest:full-path="Pictures/1000000100000560000003549275ECD0.png" manifest:media-type="image/png"/>
  <manifest:file-entry manifest:full-path="Pictures/100000010000055C000003007AAB9FBD.png" manifest:media-type="image/png"/>
  <manifest:file-entry manifest:full-path="Pictures/1000000100000558000003504C7791EA.png" manifest:media-type="image/png"/>
  <manifest:file-entry manifest:full-path="Pictures/10000001000005550000030146DE3619.png" manifest:media-type="image/png"/>
  <manifest:file-entry manifest:full-path="Pictures/1000000100000553000002FC014DF403.png" manifest:media-type="image/png"/>
  <manifest:file-entry manifest:full-path="Pictures/100000000000036B0000032E1482D6D5.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Text_20_body">
      <style:paragraph-properties fo:margin-top="0.42cm" fo:margin-bottom="0.349cm" style:contextual-spacing="false" fo:text-align="justify" style:justify-single-word="false"/>
      <style:text-properties fo:color="#000000" loext:opacity="100%" style:font-name="Times New Roman"/>
    </style:style>
    <style:style style:name="P2" style:family="paragraph" style:parent-style-name="Text_20_body">
      <style:paragraph-properties fo:margin-top="0.42cm" fo:margin-bottom="0.349cm" style:contextual-spacing="false" fo:text-align="justify" style:justify-single-word="false"/>
      <style:text-properties fo:color="#000000" loext:opacity="100%" style:font-name="Times New Roman" officeooo:rsid="008dd843" style:font-size-asian="12pt"/>
    </style:style>
    <style:style style:name="P3" style:family="paragraph" style:parent-style-name="Standard">
      <style:paragraph-properties fo:margin-top="0.42cm" fo:margin-bottom="0.349cm" style:contextual-spacing="false" fo:text-align="justify" style:justify-single-word="false"/>
      <style:text-properties fo:color="#000000" loext:opacity="100%" style:font-name="Times New Roman" fo:font-size="12pt" fo:font-style="normal" fo:font-weight="normal" officeooo:rsid="008dd843" style:font-size-asian="12pt" style:font-style-asian="normal" style:font-weight-asian="normal" style:font-style-complex="normal" style:font-weight-complex="normal"/>
    </style:style>
    <style:style style:name="P4" style:family="paragraph" style:parent-style-name="Standard">
      <style:paragraph-properties fo:text-align="justify" style:justify-single-word="false"/>
      <style:text-properties fo:color="#000000" loext:opacity="100%" style:font-name="Times New Roman" fo:font-size="12pt" officeooo:paragraph-rsid="001422fc" style:font-size-asian="12pt" style:font-size-complex="12pt"/>
    </style:style>
    <style:style style:name="P5" style:family="paragraph" style:parent-style-name="Text_20_body">
      <style:paragraph-properties fo:text-align="justify" style:justify-single-word="false"/>
      <style:text-properties style:font-name="Times New Roman" fo:font-size="12pt" officeooo:rsid="001422fc" style:font-size-asian="12pt" style:font-size-complex="12pt"/>
    </style:style>
    <style:style style:name="P6" style:family="paragraph" style:parent-style-name="Text_20_body">
      <style:paragraph-properties fo:text-align="justify" style:justify-single-word="false"/>
      <style:text-properties fo:color="#000000" loext:opacity="100%" style:font-name="Times New Roman" fo:font-size="12pt" fo:font-style="normal" fo:font-weight="normal" officeooo:rsid="00910c84" style:font-size-asian="12pt" style:font-style-asian="normal" style:font-weight-asian="normal" style:font-size-complex="12pt" style:font-style-complex="normal" style:font-weight-complex="normal"/>
    </style:style>
    <style:style style:name="P7" style:family="paragraph" style:parent-style-name="Text_20_body">
      <style:paragraph-properties fo:text-align="justify" style:justify-single-word="false"/>
      <style:text-properties fo:color="#000000" loext:opacity="100%" style:font-name="Times New Roman" officeooo:rsid="00910c84" style:font-size-asian="12pt"/>
    </style:style>
    <style:style style:name="P8" style:family="paragraph" style:parent-style-name="Text_20_body">
      <style:paragraph-properties fo:text-align="justify" style:justify-single-word="false"/>
      <style:text-properties fo:color="#000000" loext:opacity="100%" style:font-name="Times New Roman" fo:font-weight="normal" officeooo:rsid="00910c84" style:font-size-asian="12pt" style:font-weight-asian="normal" style:font-weight-complex="normal"/>
    </style:style>
    <style:style style:name="P9" style:family="paragraph" style:parent-style-name="Text_20_body">
      <style:paragraph-properties fo:text-align="justify" style:justify-single-word="false"/>
      <style:text-properties fo:color="#000000" loext:opacity="100%" style:font-name="Times New Roman" fo:font-weight="normal" officeooo:rsid="009bbdb3" officeooo:paragraph-rsid="009bbdb3" style:font-size-asian="12pt" style:font-weight-asian="normal" style:font-weight-complex="normal"/>
    </style:style>
    <style:style style:name="P10" style:family="paragraph" style:parent-style-name="Standard">
      <style:paragraph-properties fo:text-align="justify" style:justify-single-word="false"/>
      <style:text-properties fo:color="#000000" loext:opacity="100%" style:font-name="Times New Roman" officeooo:paragraph-rsid="001422fc"/>
    </style:style>
    <style:style style:name="P11" style:family="paragraph" style:parent-style-name="Standard">
      <style:paragraph-properties fo:text-align="justify" style:justify-single-word="false"/>
      <style:text-properties style:font-name="Times New Roman" officeooo:paragraph-rsid="001422fc"/>
    </style:style>
    <style:style style:name="P12" style:family="paragraph" style:parent-style-name="Contents_20_1">
      <style:paragraph-properties>
        <style:tab-stops>
          <style:tab-stop style:position="16.999cm" style:type="right" style:leader-style="dotted" style:leader-text="."/>
        </style:tab-stops>
      </style:paragraph-properties>
    </style:style>
    <style:style style:name="P13" style:family="paragraph" style:parent-style-name="Contents_20_2">
      <style:paragraph-properties>
        <style:tab-stops>
          <style:tab-stop style:position="16.499cm" style:type="right" style:leader-style="dotted" style:leader-text="."/>
        </style:tab-stops>
      </style:paragraph-properties>
    </style:style>
    <style:style style:name="P14" style:family="paragraph" style:parent-style-name="Standard">
      <style:paragraph-properties fo:text-align="justify" style:justify-single-word="false"/>
      <style:text-properties fo:color="#000000" loext:opacity="100%" style:font-name="Times New Roman" officeooo:rsid="0003d8cf" officeooo:paragraph-rsid="001422fc"/>
    </style:style>
    <style:style style:name="P15" style:family="paragraph" style:parent-style-name="Standard">
      <style:paragraph-properties fo:text-align="justify" style:justify-single-word="false"/>
      <style:text-properties fo:color="#000000" loext:opacity="100%" style:font-name="Times New Roman" fo:font-style="normal" fo:font-weight="normal" officeooo:rsid="0003d8cf" officeooo:paragraph-rsid="001422fc" style:font-style-asian="normal" style:font-weight-asian="normal" style:font-style-complex="normal" style:font-weight-complex="normal"/>
    </style:style>
    <style:style style:name="P16" style:family="paragraph" style:parent-style-name="Standard">
      <style:paragraph-properties fo:text-align="justify" style:justify-single-word="false"/>
      <style:text-properties fo:color="#000000" loext:opacity="100%" style:font-name="Times New Roman" fo:font-size="12pt" fo:font-style="normal" fo:font-weight="normal" officeooo:rsid="0003d8cf" officeooo:paragraph-rsid="001422fc" style:font-size-asian="12pt" style:font-style-asian="normal" style:font-weight-asian="normal" style:font-size-complex="12pt" style:font-style-complex="normal" style:font-weight-complex="normal"/>
    </style:style>
    <style:style style:name="P17" style:family="paragraph" style:parent-style-name="Heading_20_1">
      <style:paragraph-properties fo:text-align="justify" style:justify-single-word="false"/>
      <style:text-properties fo:color="#000000" loext:opacity="100%" style:font-name="Times New Roman"/>
    </style:style>
    <style:style style:name="P18" style:family="paragraph" style:parent-style-name="Text_20_body">
      <style:paragraph-properties fo:text-align="justify" style:justify-single-word="false"/>
      <style:text-properties fo:color="#000000" loext:opacity="100%" style:font-name="Times New Roman" style:font-size-asian="12pt"/>
    </style:style>
    <style:style style:name="P19" style:family="paragraph" style:parent-style-name="Text_20_body">
      <style:paragraph-properties fo:text-align="justify" style:justify-single-word="false"/>
      <style:text-properties fo:color="#000000" loext:opacity="100%" style:font-name="Times New Roman" fo:font-style="normal" fo:font-weight="normal" style:font-size-asian="12pt" style:font-style-asian="normal" style:font-weight-asian="normal" style:font-style-complex="normal" style:font-weight-complex="normal"/>
    </style:style>
    <style:style style:name="P20" style:family="paragraph" style:parent-style-name="Text_20_body">
      <style:paragraph-properties fo:text-align="justify" style:justify-single-word="false"/>
      <style:text-properties fo:color="#000000" loext:opacity="100%" style:font-name="Times New Roman" fo:font-size="12pt" fo:font-style="normal" fo:font-weight="normal" officeooo:paragraph-rsid="0014e3c7" style:font-size-asian="12pt" style:font-style-asian="normal" style:font-weight-asian="normal" style:font-size-complex="12pt" style:font-style-complex="normal" style:font-weight-complex="normal"/>
    </style:style>
    <style:style style:name="P21" style:family="paragraph" style:parent-style-name="Text_20_body">
      <style:paragraph-properties fo:text-align="justify" style:justify-single-word="false"/>
      <style:text-properties fo:color="#000000" loext:opacity="100%" style:font-name="Times New Roman" fo:font-size="12pt" fo:font-style="normal" fo:font-weight="normal" officeooo:paragraph-rsid="001422fc" style:font-size-asian="12pt" style:font-style-asian="normal" style:font-weight-asian="normal" style:font-size-complex="12pt" style:font-style-complex="normal" style:font-weight-complex="normal"/>
    </style:style>
    <style:style style:name="P22" style:family="paragraph" style:parent-style-name="Text_20_body">
      <style:paragraph-properties fo:text-align="justify" style:justify-single-word="false"/>
      <style:text-properties fo:color="#000000" loext:opacity="100%" style:font-name="Times New Roman" fo:font-size="12pt" fo:font-style="normal" fo:font-weight="normal" style:font-size-asian="12pt" style:font-style-asian="normal" style:font-weight-asian="normal" style:font-size-complex="12pt" style:font-style-complex="normal" style:font-weight-complex="normal"/>
    </style:style>
    <style:style style:name="P23" style:family="paragraph" style:parent-style-name="Text_20_body">
      <style:paragraph-properties fo:text-align="justify" style:justify-single-word="false"/>
      <style:text-properties fo:color="#000000" loext:opacity="100%" style:font-name="Times New Roman" fo:font-size="12pt" fo:font-style="normal" fo:font-weight="normal" officeooo:paragraph-rsid="001c0d6a" style:font-size-asian="12pt" style:font-style-asian="normal" style:font-weight-asian="normal" style:font-size-complex="12pt" style:font-style-complex="normal" style:font-weight-complex="normal"/>
    </style:style>
    <style:style style:name="P24" style:family="paragraph" style:parent-style-name="Heading_20_2">
      <style:paragraph-properties fo:text-align="justify" style:justify-single-word="false"/>
      <style:text-properties fo:color="#000000" loext:opacity="100%" style:font-name="Times New Roman" fo:font-style="normal" fo:font-weight="bold" style:font-style-asian="normal" style:font-weight-asian="bold" style:font-style-complex="normal" style:font-weight-complex="bold"/>
    </style:style>
    <style:style style:name="P25" style:family="paragraph" style:parent-style-name="Heading_20_2">
      <style:paragraph-properties fo:text-align="justify" style:justify-single-word="false"/>
      <style:text-properties fo:color="#000000" loext:opacity="100%" style:font-name="Times New Roman"/>
    </style:style>
    <style:style style:name="P26" style:family="paragraph" style:parent-style-name="Text_20_body">
      <style:paragraph-properties fo:text-align="justify" style:justify-single-word="false"/>
      <style:text-properties fo:color="#000000" loext:opacity="100%" style:font-name="Times New Roman" officeooo:rsid="002845bf" style:font-size-asian="12pt"/>
    </style:style>
    <style:style style:name="P27" style:family="paragraph" style:parent-style-name="Text_20_body">
      <style:paragraph-properties fo:text-align="justify" style:justify-single-word="false"/>
      <style:text-properties fo:color="#000000" loext:opacity="100%" style:font-name="Times New Roman" fo:font-style="normal" fo:font-weight="normal" officeooo:rsid="002845bf" style:font-size-asian="12pt" style:font-style-asian="normal" style:font-weight-asian="normal" style:font-style-complex="normal" style:font-weight-complex="normal"/>
    </style:style>
    <style:style style:name="P28" style:family="paragraph" style:parent-style-name="Text_20_body">
      <style:paragraph-properties fo:text-align="justify" style:justify-single-word="false"/>
      <style:text-properties fo:color="#000000" loext:opacity="100%" style:font-name="Times New Roman" fo:font-size="12pt" fo:font-style="normal" fo:font-weight="normal" officeooo:rsid="002845bf" style:font-size-asian="12pt" style:font-style-asian="normal" style:font-weight-asian="normal" style:font-size-complex="12pt" style:font-style-complex="normal" style:font-weight-complex="normal"/>
    </style:style>
    <style:style style:name="P29" style:family="paragraph" style:parent-style-name="Heading_20_1">
      <style:paragraph-properties fo:text-align="justify" style:justify-single-word="false"/>
    </style:style>
    <style:style style:name="P30" style:family="paragraph" style:parent-style-name="Heading_20_2">
      <style:paragraph-properties fo:text-align="justify" style:justify-single-word="false"/>
      <style:text-properties fo:color="#000000" loext:opacity="100%" style:font-name="Times New Roman" officeooo:rsid="00a62921" officeooo:paragraph-rsid="00a62921" style:font-size-asian="12pt"/>
    </style:style>
    <style:style style:name="P31" style:family="paragraph" style:parent-style-name="Text_20_body">
      <style:paragraph-properties fo:text-align="justify" style:justify-single-word="false"/>
      <style:text-properties fo:color="#000000" loext:opacity="100%" style:font-name="Times New Roman" officeooo:rsid="00a62921" style:font-size-asian="12pt"/>
    </style:style>
    <style:style style:name="P32" style:family="paragraph" style:parent-style-name="Text_20_body">
      <style:paragraph-properties fo:text-align="justify" style:justify-single-word="false"/>
      <style:text-properties fo:color="#000000" loext:opacity="100%" style:font-name="Times New Roman" officeooo:rsid="00a62921" officeooo:paragraph-rsid="00a62921" style:font-size-asian="12pt"/>
    </style:style>
    <style:style style:name="P33" style:family="paragraph" style:parent-style-name="Heading_20_2">
      <style:paragraph-properties fo:margin-top="0cm" fo:margin-bottom="0.247cm" style:contextual-spacing="false" fo:line-height="115%" fo:text-align="justify" style:justify-single-word="false"/>
      <style:text-properties fo:color="#000000" loext:opacity="100%" style:font-name="Times New Roman" officeooo:rsid="00a62921" style:font-size-asian="12pt"/>
    </style:style>
    <style:style style:name="P34" style:family="paragraph" style:parent-style-name="Heading_20_2">
      <style:paragraph-properties fo:margin-top="0cm" fo:margin-bottom="0.247cm" style:contextual-spacing="false" fo:line-height="115%" fo:text-align="justify" style:justify-single-word="false"/>
      <style:text-properties fo:color="#000000" loext:opacity="100%" style:font-name="Times New Roman" officeooo:rsid="00a62921" officeooo:paragraph-rsid="00a62921" style:font-size-asian="12pt"/>
    </style:style>
    <style:style style:name="P35" style:family="paragraph" style:parent-style-name="Text_20_body">
      <style:paragraph-properties fo:text-align="justify" style:justify-single-word="false"/>
      <style:text-properties officeooo:paragraph-rsid="00a62921"/>
    </style:style>
    <style:style style:name="P36" style:family="paragraph" style:parent-style-name="Text_20_body">
      <style:paragraph-properties fo:text-align="justify" style:justify-single-word="false"/>
      <style:text-properties fo:color="#000000" loext:opacity="100%" style:font-name="Times New Roman" fo:font-size="12pt" fo:font-weight="normal" officeooo:rsid="00a62921" officeooo:paragraph-rsid="00a62921" style:font-size-asian="12pt" style:font-weight-asian="normal" style:font-size-complex="12pt" style:font-weight-complex="normal"/>
    </style:style>
    <style:style style:name="P37" style:family="paragraph" style:parent-style-name="Text_20_body">
      <style:paragraph-properties fo:text-align="justify" style:justify-single-word="false"/>
      <style:text-properties fo:color="#000000" loext:opacity="100%" style:font-name="Times New Roman" officeooo:rsid="00355d82" style:font-size-asian="12pt"/>
    </style:style>
    <style:style style:name="P38" style:family="paragraph" style:parent-style-name="Text_20_body">
      <style:paragraph-properties fo:text-align="justify" style:justify-single-word="false"/>
      <style:text-properties fo:color="#000000" loext:opacity="100%" style:font-name="Times New Roman" officeooo:rsid="009e5caf" style:font-size-asian="12pt"/>
    </style:style>
    <style:style style:name="P39" style:family="paragraph" style:parent-style-name="Text_20_body">
      <style:paragraph-properties fo:text-align="justify" style:justify-single-word="false"/>
      <style:text-properties fo:color="#000000" loext:opacity="100%" style:font-name="Times New Roman" fo:font-weight="normal" officeooo:rsid="009e5caf" style:font-size-asian="12pt" style:font-weight-asian="normal" style:font-weight-complex="normal"/>
    </style:style>
    <style:style style:name="P40" style:family="paragraph" style:parent-style-name="Text_20_body">
      <style:paragraph-properties fo:text-align="justify" style:justify-single-word="false"/>
      <style:text-properties fo:color="#000000" loext:opacity="100%" style:font-name="Times New Roman" fo:font-style="normal" fo:font-weight="normal" officeooo:rsid="00355d82" style:font-size-asian="12pt" style:font-style-asian="normal" style:font-weight-asian="normal" style:font-style-complex="normal" style:font-weight-complex="normal"/>
    </style:style>
    <style:style style:name="P41" style:family="paragraph" style:parent-style-name="Text_20_body">
      <style:paragraph-properties fo:text-align="justify" style:justify-single-word="false"/>
      <style:text-properties style:font-name="Times New Roman" officeooo:rsid="00355d82" style:font-size-asian="12pt"/>
    </style:style>
    <style:style style:name="P42" style:family="paragraph" style:parent-style-name="Heading_20_2">
      <style:text-properties fo:color="#000000" loext:opacity="100%" style:font-name="Times New Roman" fo:font-style="normal" fo:font-weight="normal" style:font-style-asian="normal" style:font-weight-asian="normal" style:font-style-complex="normal" style:font-weight-complex="normal"/>
    </style:style>
    <style:style style:name="P43" style:family="paragraph" style:parent-style-name="Text_20_body">
      <style:paragraph-properties fo:text-align="justify" style:justify-single-word="false"/>
      <style:text-properties fo:color="#000000" loext:opacity="100%" style:font-name="Times New Roman" fo:font-style="normal" fo:font-weight="normal" style:font-style-asian="normal" style:font-weight-asian="normal" style:font-style-complex="normal" style:font-weight-complex="normal"/>
    </style:style>
    <style:style style:name="P44" style:family="paragraph" style:parent-style-name="Text_20_body">
      <style:paragraph-properties fo:text-align="justify" style:justify-single-word="false"/>
      <style:text-properties fo:color="#000000" loext:opacity="100%" style:font-name="Times New Roman"/>
    </style:style>
    <style:style style:name="P45" style:family="paragraph" style:parent-style-name="Heading_20_1">
      <style:paragraph-properties fo:text-align="justify" style:justify-single-word="false"/>
      <style:text-properties officeooo:paragraph-rsid="009ab54c"/>
    </style:style>
    <style:style style:name="P46" style:family="paragraph" style:parent-style-name="Text_20_body">
      <style:paragraph-properties fo:text-align="justify" style:justify-single-word="false"/>
      <style:text-properties officeooo:paragraph-rsid="009ab54c"/>
    </style:style>
    <style:style style:name="P47" style:family="paragraph" style:parent-style-name="Heading_20_2">
      <style:text-properties officeooo:paragraph-rsid="00a14b71"/>
    </style:style>
    <style:style style:name="P48" style:family="paragraph" style:parent-style-name="Text_20_body">
      <style:text-properties officeooo:paragraph-rsid="00a14b71"/>
    </style:style>
    <style:style style:name="P49" style:family="paragraph" style:parent-style-name="Text_20_body">
      <style:text-properties officeooo:paragraph-rsid="009bbdb3"/>
    </style:style>
    <style:style style:name="P50" style:family="paragraph" style:parent-style-name="Text_20_body">
      <style:text-properties officeooo:rsid="009bbdb3"/>
    </style:style>
    <style:style style:name="T1" style:family="text">
      <style:text-properties fo:font-size="12pt" fo:font-style="normal" fo:font-weight="normal" officeooo:rsid="008dd843" style:font-size-asian="12pt" style:font-style-asian="normal" style:font-weight-asian="normal" style:font-style-complex="normal" style:font-weight-complex="normal"/>
    </style:style>
    <style:style style:name="T2" style:family="text">
      <style:text-properties fo:font-style="normal" fo:font-weight="normal" style:font-style-asian="normal" style:font-weight-asian="normal" style:font-style-complex="normal" style:font-weight-complex="normal"/>
    </style:style>
    <style:style style:name="T3" style:family="text">
      <style:text-properties fo:font-style="normal" fo:font-weight="normal" officeooo:rsid="009bbdb3" style:font-style-asian="normal" style:font-weight-asian="normal" style:font-style-complex="normal" style:font-weight-complex="normal"/>
    </style:style>
    <style:style style:name="T4" style:family="text">
      <style:text-properties fo:color="#000000" loext:opacity="100%" fo:font-style="normal" style:font-style-asian="normal" style:font-style-complex="normal"/>
    </style:style>
    <style:style style:name="T5" style:family="text">
      <style:text-properties fo:font-weight="normal" style:font-weight-asian="normal" style:font-weight-complex="normal"/>
    </style:style>
    <style:style style:name="T6" style:family="text">
      <style:text-properties fo:font-weight="normal" officeooo:rsid="009f4a1b" style:font-weight-asian="normal" style:font-weight-complex="normal"/>
    </style:style>
    <style:style style:name="T7" style:family="text">
      <style:text-properties officeooo:rsid="0092f731"/>
    </style:style>
    <style:style style:name="T8" style:family="text">
      <style:text-properties officeooo:rsid="00910c84"/>
    </style:style>
    <style:style style:name="T9" style:family="text">
      <style:text-properties fo:color="#000000" loext:opacity="100%" style:font-name="Times New Roman"/>
    </style:style>
    <style:style style:name="T10" style:family="text">
      <style:text-properties fo:font-size="12pt" style:font-size-complex="12pt"/>
    </style:style>
    <style:style style:name="T11" style:family="text">
      <style:text-properties fo:color="#000000" loext:opacity="100%" style:font-name="Times New Roman" officeooo:rsid="00a62921" style:font-size-asian="12pt"/>
    </style:style>
    <style:style style:name="T12" style:family="text">
      <style:text-properties officeooo:rsid="00a62921"/>
    </style:style>
    <style:style style:name="T13" style:family="text">
      <style:text-properties fo:color="#000000" loext:opacity="100%" style:font-name="Times New Roman" fo:font-size="12pt" fo:font-weight="normal" officeooo:rsid="00a62921" style:font-size-asian="12pt" style:font-weight-asian="normal" style:font-size-complex="12pt" style:font-weight-complex="normal"/>
    </style:style>
    <style:style style:name="T14" style:family="text">
      <style:text-properties fo:color="#000000" loext:opacity="100%" fo:font-style="normal" fo:font-weight="normal" style:font-style-asian="normal" style:font-weight-asian="normal" style:font-style-complex="normal" style:font-weight-complex="normal"/>
    </style:style>
    <style:style style:name="T15" style:family="text">
      <style:text-properties fo:color="#000000" loext:opacity="100%" style:font-name="Times New Roman" fo:font-style="normal" fo:font-weight="normal" style:font-style-asian="normal" style:font-weight-asian="normal" style:font-style-complex="normal" style:font-weight-complex="normal"/>
    </style:style>
    <style:style style:name="T16" style:family="text">
      <style:text-properties officeooo:rsid="009ab54c"/>
    </style:style>
    <style:style style:name="T17" style:family="text">
      <style:text-properties officeooo:rsid="00a07baa"/>
    </style:style>
    <style:style style:name="T18" style:family="text">
      <style:text-properties officeooo:rsid="00a14b71"/>
    </style:style>
    <style:style style:name="T19" style:family="text">
      <style:text-properties officeooo:rsid="009bbdb3"/>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Stage de seconde année en BTS SIO </text:span></text:span><text:span text:style-name="Emphasis"><text:span text:style-name="T1">(Services Informatiques aux Organisations) </text:span></text:span><text:span text:style-name="Strong_20_Emphasis"><text:span text:style-name="T1">Option SLAM</text:span></text:span><text:span text:style-name="T1"> </text:span><text:span text:style-name="Emphasis"><text:span text:style-name="T1">(Solutions Logicielles et Applications Métiers)</text:span></text:span></text:p>
      <text:p text:style-name="P2"><text:span text:style-name="T2">Réalisé chez </text:span><text:span text:style-name="Strong_20_Emphasis"><text:span text:style-name="T2">Audilab</text:span></text:span><text:span text:style-name="T2">, du </text:span><text:span text:style-name="Strong_20_Emphasis"><text:span text:style-name="T2">5 janvier 2026 au 20 février 2026</text:span></text:span><text:span text:style-name="T2">, sous le tutorat d’</text:span><text:span text:style-name="Strong_20_Emphasis"><text:span text:style-name="T2">Eliott </text:span></text:span><text:span text:style-name="Strong_20_Emphasis"><text:span text:style-name="T3">Pierog</text:span></text:span><text:span text:style-name="T2">.<text:line-break/>Réalisé par </text:span><text:span text:style-name="Strong_20_Emphasis"><text:span text:style-name="T2">Auxence Dalichampt</text:span></text:span></text:p>
      <text:p text:style-name="P3"/>
      <text:p text:style-name="P4"/>
      <text:p text:style-name="P4"/>
      <text:p text:style-name="P4"/>
      <text:p text:style-name="P4"><draw:frame draw:style-name="fr1" draw:name="Image2" text:anchor-type="char" svg:width="17cm" svg:height="6.622cm" draw:z-index="2"><draw:image xlink:href="Pictures/100000000000035C0000014F856D5F36.png" xlink:type="simple" xlink:show="embed" xlink:actuate="onLoad" draw:mime-type="image/png"/></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5"><text:soft-page-break/><text:span text:style-name="Strong_20_Emphasis"><text:span text:style-name="T4">Remerciements</text:span></text:span><text:span text:style-name="T4"> :</text:span></text:p>
      <text:p text:style-name="P6">Je souhaite remercier toutes les personnes ayant contribué au bon déroulement de mon stage au sein d’Audilab.</text:p>
      <text:p text:style-name="P7"><text:span text:style-name="T5">Tout d’abord, je remercie chaleureusement </text:span><text:span text:style-name="Strong_20_Emphasis"><text:span text:style-name="T5">Monsieur Eliott </text:span></text:span><text:span text:style-name="Strong_20_Emphasis"><text:span text:style-name="T6">Pierog</text:span></text:span><text:span text:style-name="T5">, mon maître de stage et responsable de l’IT chez Audilab, pour son encadrement et son accompagnement tout au long de cette expérience.</text:span></text:p>
      <text:p text:style-name="P8">Je tiens également à remercier toute l’équipe d’Audilab pour son accueil chaleureux et son esprit de bienveillance.</text:p>
      <text:p text:style-name="P7"><text:span text:style-name="T5">Enfin, j’adresse mes sincères remerciements à mes professeurs et encadrants académiques du </text:span><text:span text:style-name="Strong_20_Emphasis"><text:span text:style-name="T5">lycée Paul-Louis Courier de Tours</text:span></text:span><text:span text:style-name="T5">, qui m’ont apporté le suivi et le soutien nécessaires pour mener à bien ce stage. Je remercie particulièrement </text:span><text:span text:style-name="Strong_20_Emphasis"><text:span text:style-name="T5">Madame Christelle Ferreira</text:span></text:span><text:span text:style-name="T5">, ma tutrice, pour son accompagnement attentif tout au long de cette période</text:span></text:p>
      <text:p text:style-name="P9">Je souhaite également adresser un remerciement particulier à <text:span text:style-name="Strong_20_Emphasis"><text:span text:style-name="T5">Madame Sophie Petit</text:span></text:span>, grâce à qui j’ai pu obtenir ce stage au sein d’Audilab. Son aide et sa confiance m’ont permis d’intégrer l’entreprise et de bénéficier de cette expérience professionnelle enrichissante, essentielle à la poursuite de ma formation. </text:p>
      <text:p text:style-name="P8">Merci encore à toutes celles et ceux qui ont contribué à faire de ce stage une aventure professionnelle enrichissante.</text:p>
      <text:p text:style-name="P6"/>
      <text:p text:style-name="P4"/>
      <text:p text:style-name="P10"/>
      <text:p text:style-name="P10"/>
      <text:p text:style-name="P10"/>
      <text:p text:style-name="P10"/>
      <text:p text:style-name="P10"/>
      <text:p text:style-name="P10"/>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text:soft-page-break/></text:p>
      <text:table-of-content text:style-name="Sect1" text:protected="true" text:name="Table des matières1">
        <text:table-of-content-source text:outline-level="10">
          <text:index-title-template text:style-name="Contents_20_Heading">Sommair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rotected="true">
            <text:p text:style-name="Contents_20_Heading">Sommaire</text:p>
          </text:index-title>
          <text:p text:style-name="P12"><text:a xlink:type="simple" xlink:href="#__RefHeading___Toc1594_1263623329" text:style-name="Index_20_Link" text:visited-style-name="Index_20_Link">Partie 1 : Introduction<text:tab/>4</text:a></text:p>
          <text:p text:style-name="P12"><text:a xlink:type="simple" xlink:href="#__RefHeading___Toc1596_1263623329" text:style-name="Index_20_Link" text:visited-style-name="Index_20_Link">Partie 2 : Présentation de l’entreprise<text:tab/>5</text:a></text:p>
          <text:p text:style-name="P13"><text:a xlink:type="simple" xlink:href="#__RefHeading___Toc1598_1263623329" text:style-name="Index_20_Link" text:visited-style-name="Index_20_Link">2a) L’entreprise Audilab<text:tab/>5</text:a></text:p>
          <text:p text:style-name="P13"><text:a xlink:type="simple" xlink:href="#__RefHeading___Toc650_787785042" text:style-name="Index_20_Link" text:visited-style-name="Index_20_Link">2b) Les différents clients de l’entreprise<text:tab/>5</text:a></text:p>
          <text:p text:style-name="P13"><text:a xlink:type="simple" xlink:href="#__RefHeading___Toc1600_1263623329" text:style-name="Index_20_Link" text:visited-style-name="Index_20_Link">2c) Le marché des centres auditifs en France<text:tab/>5</text:a></text:p>
          <text:p text:style-name="P13"><text:a xlink:type="simple" xlink:href="#__RefHeading___Toc1602_1263623329" text:style-name="Index_20_Link" text:visited-style-name="Index_20_Link">2d) Les obligations légales de l’entreprise<text:tab/>5</text:a></text:p>
          <text:p text:style-name="P13"><text:a xlink:type="simple" xlink:href="#__RefHeading___Toc1604_1263623329" text:style-name="Index_20_Link" text:visited-style-name="Index_20_Link">2e) Les concurrents dAudilab<text:tab/>5</text:a></text:p>
          <text:p text:style-name="P12"><text:a xlink:type="simple" xlink:href="#__RefHeading___Toc1606_1263623329" text:style-name="Index_20_Link" text:visited-style-name="Index_20_Link">Partie 3 : Présentation des activités réalisées<text:tab/>8</text:a></text:p>
          <text:p text:style-name="P13"><text:a xlink:type="simple" xlink:href="#__RefHeading___Toc1251_4292289909" text:style-name="Index_20_Link" text:visited-style-name="Index_20_Link">3-a) Contexte et prise en main de la mission<text:tab/>8</text:a></text:p>
          <text:p text:style-name="P13"><text:a xlink:type="simple" xlink:href="#__RefHeading___Toc1253_4292289909" text:style-name="Index_20_Link" text:visited-style-name="Index_20_Link">3-b) Mise en place des premières fonctionnalités<text:tab/>8</text:a></text:p>
          <text:p text:style-name="P13"><text:a xlink:type="simple" xlink:href="#__RefHeading___Toc1255_4292289909" text:style-name="Index_20_Link" text:visited-style-name="Index_20_Link">3-c) Ajout de fonctionnalités complémentaires<text:tab/>8</text:a></text:p>
          <text:p text:style-name="P13"><text:a xlink:type="simple" xlink:href="#__RefHeading___Toc1257_4292289909" text:style-name="Index_20_Link" text:visited-style-name="Index_20_Link">3-d) Gestion des bases de données et migration vers SQL Server<text:tab/>9</text:a></text:p>
          <text:p text:style-name="P13"><text:a xlink:type="simple" xlink:href="#__RefHeading___Toc1259_4292289909" text:style-name="Index_20_Link" text:visited-style-name="Index_20_Link">3-e) Sensibilisation à la cybersécurité<text:tab/>9</text:a></text:p>
          <text:p text:style-name="P12"><text:a xlink:type="simple" xlink:href="#__RefHeading___Toc1679_1263623329" text:style-name="Index_20_Link" text:visited-style-name="Index_20_Link">Partie 4 : Conclusion<text:tab/>10</text:a></text:p>
          <text:p text:style-name="P12"><text:a xlink:type="simple" xlink:href="#__RefHeading___Toc1679_1263623329%20Copie%201" text:style-name="Index_20_Link" text:visited-style-name="Index_20_Link">Partie 5 : Document<text:tab/>10</text:a></text:p>
          <text:p text:style-name="P13"><text:a xlink:type="simple" xlink:href="#__RefHeading___Toc709_1465196157" text:style-name="Index_20_Link" text:visited-style-name="Index_20_Link">5-1) Page d’accueil de la première application<text:tab/>10</text:a></text:p>
          <text:p text:style-name="P13"><text:a xlink:type="simple" xlink:href="#__RefHeading___Toc711_1465196157" text:style-name="Index_20_Link" text:visited-style-name="Index_20_Link">5-2 Base de données crée pour l’application<text:tab/>10</text:a></text:p>
          <text:p text:style-name="P13"><text:a xlink:type="simple" xlink:href="#__RefHeading___Toc713_1465196157" text:style-name="Index_20_Link" text:visited-style-name="Index_20_Link">5-3) Page des Clients<text:tab/>11</text:a></text:p>
          <text:p text:style-name="P13"><text:a xlink:type="simple" xlink:href="#__RefHeading___Toc715_1465196157" text:style-name="Index_20_Link" text:visited-style-name="Index_20_Link">5-4) Page de formulaire des clients<text:tab/>11</text:a></text:p>
          <text:p text:style-name="P13"><text:a xlink:type="simple" xlink:href="#__RefHeading___Toc717_1465196157" text:style-name="Index_20_Link" text:visited-style-name="Index_20_Link">5-5) Page des techniciens<text:tab/>13</text:a></text:p>
          <text:p text:style-name="P13"><text:a xlink:type="simple" xlink:href="#__RefHeading___Toc719_1465196157" text:style-name="Index_20_Link" text:visited-style-name="Index_20_Link">5-6) Page des demandes de prêt des techniciens<text:tab/>13</text:a></text:p>
          <text:p text:style-name="P13"><text:a xlink:type="simple" xlink:href="#__RefHeading___Toc1217_2168685524" text:style-name="Index_20_Link" text:visited-style-name="Index_20_Link">5-7) Page du parc informatique<text:tab/>13</text:a></text:p>
          <text:p text:style-name="P13"><text:a xlink:type="simple" xlink:href="#__RefHeading___Toc1219_2168685524" text:style-name="Index_20_Link" text:visited-style-name="Index_20_Link">5-8) Page des demandes de prêt qui ont été effectuer<text:tab/>14</text:a></text:p>
          <text:p text:style-name="P13"><text:a xlink:type="simple" xlink:href="#__RefHeading___Toc1221_2168685524" text:style-name="Index_20_Link" text:visited-style-name="Index_20_Link">5-9) Page des prêts en cours<text:tab/>15</text:a></text:p>
          <text:p text:style-name="P13"><text:a xlink:type="simple" xlink:href="#__RefHeading___Toc721_1465196157" text:style-name="Index_20_Link" text:visited-style-name="Index_20_Link">5-10) Première page de la documentation technique réalisée par Nolann Galteau<text:tab/>15</text:a></text:p>
        </text:index-body>
      </text:table-of-content>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5"/>
      <text:p text:style-name="P15"/>
      <text:p text:style-name="P15"/>
      <text:p text:style-name="P16"/>
      <text:h text:style-name="P17" text:outline-level="1"><text:bookmark-start text:name="__RefHeading___Toc1594_1263623329"/><text:soft-page-break/>Partie 1 : Introduction<text:bookmark-end text:name="__RefHeading___Toc1594_1263623329"/></text:h>
      <text:p text:style-name="P18">Audilab est un réseau national de centres auditifs spécialisé dans la correction des troubles de l’audition. Présente sur l’ensemble du territoire français, l’entreprise propose des bilans auditifs, des aides auditives modernes, ainsi qu’un suivi personnalisé des patients. Grâce à son expertise et à son approche humaine, Audilab s’est imposée comme un acteur reconnu du secteur de l’audioprothèse en France. </text:p>
      <text:p text:style-name="P19"/>
      <text:p text:style-name="P20"/>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h text:style-name="P17" text:outline-level="1"><text:bookmark-start text:name="__RefHeading___Toc1596_1263623329"/><text:soft-page-break/>Partie 2 : Présentation de l’entreprise<text:bookmark-end text:name="__RefHeading___Toc1596_1263623329"/></text:h>
      <text:h text:style-name="Heading_20_2" text:outline-level="2"><text:bookmark-start text:name="__RefHeading___Toc1598_1263623329"/>2a) L’entreprise <text:span text:style-name="T7">Audilab</text:span><text:bookmark-end text:name="__RefHeading___Toc1598_1263623329"/></text:h>
      <text:p text:style-name="P18">Audilab est un réseau de centres auditifs offrant une prise en charge complète des troubles de l’audition. Ses centres, équipés de matériel performant, sont animés par des audioprothésistes diplômés d’État qui assurent un accompagnement professionnel et individualisé des patients. </text:p>
      <text:p text:style-name="P19"/>
      <text:p text:style-name="P22"/>
      <text:p text:style-name="P23"/>
      <text:h text:style-name="P24" text:outline-level="2"><text:bookmark-start text:name="__RefHeading___Toc650_787785042"/>2b) Les différents clients de l’entreprise<text:bookmark-end text:name="__RefHeading___Toc650_787785042"/></text:h>
      <text:p text:style-name="P22">La clientèle d’Audilab est variée. Elle se compose principalement de personnes âgées, d’adultes actifs exposés au bruit, ainsi que de personnes souhaitant préserver leur audition. Cette diversité implique des solutions adaptées à chaque profil et un suivi sur le long terme. </text:p>
      <text:p text:style-name="P22"/>
      <text:h text:style-name="P25" text:outline-level="2"><text:bookmark-start text:name="__RefHeading___Toc1600_1263623329"/>2c) Le marché des <text:span text:style-name="T7">centres auditifs en France</text:span><text:bookmark-end text:name="__RefHeading___Toc1600_1263623329"/></text:h>
      <text:p text:style-name="P19">Le marché des centres auditifs en France est en pleine évolution, notamment en raison du vieillissement de la population et de la réforme du <text:span text:style-name="Strong_20_Emphasis">100 % Santé</text:span>, qui a facilité l’accès aux aides auditives. Ce secteur est très concurrentiel et marqué par l’innovation technologique. </text:p>
      <text:p text:style-name="P22"/>
      <text:h text:style-name="P25" text:outline-level="2"><text:bookmark-start text:name="__RefHeading___Toc1602_1263623329"/>2d) Les obligations légales de l’entreprise<text:bookmark-end text:name="__RefHeading___Toc1602_1263623329"/></text:h>
      <text:p text:style-name="P26">En tant qu’acteur du secteur de la santé, Audilab est soumis à des obligations légales strictes : respect des normes sanitaires, qualification des audioprothésistes, protection des données de santé (RGPD), transparence des prix et respect du droit du travail.</text:p>
      <text:p text:style-name="P26"/>
      <text:p text:style-name="P27"/>
      <text:p text:style-name="P28"/>
      <text:p text:style-name="P22"/>
      <text:h text:style-name="P25" text:outline-level="2"><text:bookmark-start text:name="__RefHeading___Toc1604_1263623329"/>2e) Les concurrents d<text:span text:style-name="T8">Audilab</text:span><text:bookmark-end text:name="__RefHeading___Toc1604_1263623329"/></text:h>
      <text:p text:style-name="P18">Audilab évolue dans un environnement fortement concurrentiel composé de grands réseaux nationaux, de structures mutualistes et de centres indépendants. L’entreprise se distingue par la qualité de son suivi, son expertise professionnelle et sa proximité avec les patients. </text:p>
      <text:p text:style-name="P18"><text:span text:style-name="Strong_20_Emphasis"/></text:p>
      <text:p text:style-name="P18"><text:soft-page-break/>Dans ce contexte, Audilab se positionne face à des concurrents disposant parfois d’une notoriété importante, de moyens financiers conséquents et d’un maillage territorial dense. La proximité géographique entre les centres auditifs accentue la concurrence directe, les patients ayant la possibilité de comparer facilement les offres, les services proposés et la qualité de l’accompagnement. Cette situation oblige les acteurs du marché, dont Audilab, à se démarquer non seulement par les prix, mais surtout par la qualité du suivi, l’expertise des audioprothésistes et la relation de confiance instaurée avec les patients.</text:p>
      <text:p text:style-name="P18">Malgré cette pression concurrentielle, Audilab bénéficie de plusieurs avantages stratégiques. Son implantation sur l’ensemble du territoire lui permet de rester proche de sa clientèle locale tout en profitant de la force d’un réseau structuré. L’entreprise se distingue également par son approche personnalisée, son accompagnement sur le long terme et l’importance accordée à l’écoute des besoins des patients. Ces éléments constituent de réels atouts face à des concurrents parfois plus standardisés dans leur fonctionnement.</text:p>
      <text:p text:style-name="P18">Néanmoins, Audilab doit faire face à certaines menaces, telles que l’intensification de la concurrence, l’évolution des attentes des patients et les contraintes réglementaires du secteur de la santé. La capacité de l’entreprise à s’adapter à ces enjeux, à innover et à maintenir un haut niveau de qualité de service demeure essentielle pour conserver sa place sur un marché des centres auditifs fortement concurrentiel et en constante évolution.</text:p>
      <text:p text:style-name="P22"/>
      <text:p text:style-name="P22"/>
      <text:p text:style-name="P22"/>
      <text:p text:style-name="P22"/>
      <text:h text:style-name="P29" text:outline-level="1"><text:bookmark-start text:name="__RefHeading___Toc1606_1263623329"/><text:span text:style-name="Strong_20_Emphasis"><text:span text:style-name="T9">Partie 3 : Présentation des activités réalisées</text:span></text:span><text:bookmark-end text:name="__RefHeading___Toc1606_1263623329"/></text:h>
      <text:p text:style-name="P19">Lors de mon stage au sein de l’entreprise <text:span text:style-name="Strong_20_Emphasis"><text:span text:style-name="T5">Audilab</text:span></text:span>, j’ai participé à plusieurs missions liées au <text:span text:style-name="T10">développement et à l’amélioration d’applications internes. Ces activités m’ont permis de découvrir des outils professionnels, de mieux comprendre les besoins des utilisateurs et d’appliquer concrètement les compétences acquises au cours de ma formation en BTS SIO option SLAM. </text:span></text:p>
      <text:p text:style-name="P22"/>
      <text:h text:style-name="P30" text:outline-level="2"><text:bookmark-start text:name="__RefHeading___Toc1251_4292289909"/>3-a) Contexte et prise en main de la mission<text:bookmark-end text:name="__RefHeading___Toc1251_4292289909"/></text:h>
      <text:p text:style-name="P31">Dès la première semaine de stage chez Audilab, la mission principale qui m’a été confiée consistait à concevoir une application permettant aux différents centres d’effectuer des demandes de prêt de machines auprès du service concerné. Lors de mon arrivée, j’ai effectué une visite des locaux afin de comprendre l’organisation de l’entreprise et le fonctionnement des différents services. Après la création de mes identifiants professionnels, j’ai rencontré le responsable des stocks afin d’identifier précisément les besoins fonctionnels de l’application. Pour mener à bien ce projet, j’ai dû apprendre à utiliser Power Apps, une plateforme de développement low-code de Microsoft permettant de créer rapidement des applications professionnelles intégrées à l’écosystème Microsoft 365 et compatibles <text:soft-page-break/>avec plusieurs supports (ordinateur, tablette, smartphone). Afin d’acquérir les compétences nécessaires, j’ai suivi une formation en ligne sur Udemy. Lors de la deuxième semaine, j’ai signé un accord de confidentialité indispensable à l’accès aux données internes de l’entreprise.</text:p>
      <text:p text:style-name="P32">3-b)II. Développement et évolution de l’application</text:p>
      <text:h text:style-name="P33" text:outline-level="2"><text:bookmark-start text:name="__RefHeading___Toc1253_4292289909"/>3-b) Mise en place des premières fonctionnalités<text:bookmark-end text:name="__RefHeading___Toc1253_4292289909"/></text:h>
      <text:p text:style-name="P31">J’ai commencé par développer un formulaire de demande de prêt ainsi qu’un système d’envoi automatique d’e-mail une fois le formulaire complété. Pour cela, je me suis appuyé sur la documentation technique rédigée pour le service IT par Monsieur Nolann Galteau.</text:p>
      <text:p text:style-name="P31">Des échanges réguliers avec mon maître de stage et un membre du service IT ont permis d’améliorer progressivement l’application et de l’adapter aux besoins réels des utilisateurs.</text:p>
      <text:p text:style-name="P31">Au cours du développement, j’ai rencontré une difficulté liée à la récupération d’informations provenant de plusieurs bases de données. Après discussion et ajustement de la demande initiale, ce problème a pu être résolu.</text:p>
      <text:h text:style-name="P34" text:outline-level="2"><text:bookmark-start text:name="__RefHeading___Toc1255_4292289909"/>3-c) Ajout de fonctionnalités complémentaires<text:bookmark-end text:name="__RefHeading___Toc1255_4292289909"/></text:h>
      <text:p text:style-name="P35"><text:span text:style-name="T11">Une nouvelle demande m’a ensuite été confiée : créer une page permettant d’accepter ou de refuser une demande de prêt. J’ai également enrichi la base de données en augmentant le nombre de machines enregistrées et en ajoutant de nouveaux libellés. Sur la page des appareils, j’ai intégré des boutons permettant de modifier leur statut (disponible ou indisponible). Par la suite, j’ai implémenté : Un mécanisme remettant automatiquement la disponibilité d’un appareil à "true" à la fin d’un prêt.Un champ permettant d’indiquer un motif en cas de refus d’une demande. Durant la semaine du 26 au 30 janvier 2026, j’ai réalisé une refonte complète de l’application. J’ai appliqué la charte graphique d’Audilab afin d’assurer une cohérence visuelle avec les autres outils internes. J’ai également modifié l’architecture fonctionnelle en ajoutant : Une page dédiée aux techniciens. Une page destinée aux clients, plus simple et intuitive. Cette étape a nécessité un travail approfondi sur l’ergonomie, la navigation et l’organisation des contenus.</text:span></text:p>
      <text:p text:style-name="P32"/>
      <text:h text:style-name="Heading_20_2" text:outline-level="2"><text:bookmark-start text:name="__RefHeading___Toc1257_4292289909"/><text:span text:style-name="T12">3-d)</text:span> Gestion des bases de données et migration vers SQL Server <text:bookmark-end text:name="__RefHeading___Toc1257_4292289909"/></text:h>
      <text:p text:style-name="Text_20_body"><text:span text:style-name="T11">Afin d’assurer une structure cohérente, j’ai dû supprimer puis recréer l’ensemble des tables, Power Apps ne permettant pas de modifier les relations entre des tables déjà existantes. Cette opération a permis d’obtenir une base de données correctement relationnée et adaptée au fonctionnement de l’application. J’ai ensuite remplacé la table locale des centres par une base hébergée sur SQL Server. Cette migration a permis : Une meilleure centralisation des données Une fiabilité accrue Une meilleure intégration avec les autres systèmes de l’entreprise</text:span><text:span text:style-name="T13"> </text:span><text:span text:style-name="T11">Après la migration, les centres ne s’affichaient plus dans le formulaire de demande de prêt. Après analyse, j’ai identifié l’origine du problème et apporté les corrections nécessaires. Un second problème est apparu : la ComboBox contenant les adresses affichait des doublons. En revanche, l’utilisation de la fonction Distinct </text:span><text:soft-page-break/><text:span text:style-name="T11">empêchait l’affichage des données. Ce dysfonctionnement a nécessité une analyse approfondie de la structure des données et des paramètres de la ComboBox.</text:span></text:p>
      <text:p text:style-name="P36"/>
      <text:p text:style-name="P37"/>
      <text:h text:style-name="Heading_20_2" text:outline-level="2"><text:bookmark-start text:name="__RefHeading___Toc1259_4292289909"/><text:span text:style-name="T12">3-e)</text:span> Sensibilisation à la cybersécurité<text:bookmark-end text:name="__RefHeading___Toc1259_4292289909"/></text:h>
      <text:p text:style-name="P38">Le mardi 20 janvier 2026, j’ai assisté à une intervention d’un gendarme portant sur les risques et les dangers liés à l’informatique en entreprise, notamment en matière de cybersécurité. Cette intervention m’a permis de prendre conscience des enjeux liés à la protection des données et aux cybermenaces dans un environnement professionnel.</text:p>
      <text:p text:style-name="P39"/>
      <text:p text:style-name="P39"/>
      <text:p text:style-name="P40"/>
      <text:p text:style-name="P41"><text:span text:style-name="T14"/></text:p>
      <text:h text:style-name="P42" text:outline-level="2"/>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p text:style-name="P43"/>
      <text:h text:style-name="P29" text:outline-level="1"><text:bookmark-start text:name="__RefHeading___Toc1679_1263623329"/><text:soft-page-break/><text:span text:style-name="Strong_20_Emphasis"><text:span text:style-name="T9">Partie 4 : Conclusion</text:span></text:span><text:bookmark-end text:name="__RefHeading___Toc1679_1263623329"/></text:h>
      <text:p text:style-name="P43"><text:span text:style-name="T15"/></text:p>
      <text:p text:style-name="P43">Ce stage chez Audilab a été une expérience particulièrement enrichissante, autant sur le plan technique que personnel. Concevoir une application utilisée par plusieurs centres m’a permis de me sentir réellement impliqué dans un projet concret, avec un impact direct sur le fonctionnement de l’entreprise.</text:p>
      <text:p text:style-name="P44">Au fil des semaines, j’ai appris à travailler de manière plus autonome, à organiser mon travail et à m’adapter aux demandes et aux imprévus. Les difficultés rencontrées, notamment lors de la migration vers SQL Server ou dans la gestion des données, ont parfois été complexes, mais elles m’ont permis de progresser et de gagner en méthode et en rigueur.</text:p>
      <text:p text:style-name="P44">Les échanges réguliers avec mon maître de stage et les membres du service IT ont également été très formateurs. Ils m’ont aidé à mieux comprendre les attentes professionnelles, l’importance de la communication et le travail en équipe dans un environnement informatique.</text:p>
      <text:p text:style-name="P44">Enfin, cette expérience m’a permis de prendre conscience des enjeux liés à la sécurité des données et à la fiabilité des systèmes en entreprise.</text:p>
      <text:p text:style-name="P44">Ce stage représente une étape importante dans mon parcours : il m’a permis de consolider mes compétences techniques tout en développant ma confiance en moi et ma capacité à mener un projet de bout en bout.</text:p>
      <text:p text:style-name="P43"/>
      <text:p text:style-name="P43"/>
      <text:p text:style-name="P43"/>
      <text:h text:style-name="P45" text:outline-level="1"><text:bookmark-start text:name="__RefHeading___Toc1679_1263623329 Copie 1"/><text:span text:style-name="Strong_20_Emphasis">Partie </text:span><text:span text:style-name="Strong_20_Emphasis"><text:span text:style-name="T16">5</text:span></text:span><text:span text:style-name="Strong_20_Emphasis"> : </text:span><text:span text:style-name="Strong_20_Emphasis"><text:span text:style-name="T16">Document</text:span></text:span><text:bookmark-end text:name="__RefHeading___Toc1679_1263623329 Copie 1"/></text:h>
      <text:p text:style-name="P46"><text:span text:style-name="Strong_20_Emphasis"/></text:p>
      <text:h text:style-name="Heading_20_2" text:outline-level="2"><text:bookmark-start text:name="__RefHeading___Toc709_1465196157"/><text:span text:style-name="Strong_20_Emphasis">5-1) </text:span><text:span text:style-name="Strong_20_Emphasis"><text:span text:style-name="T16">Page d’accueil de la première application </text:span></text:span><text:bookmark-end text:name="__RefHeading___Toc709_1465196157"/></text:h>
      <text:p text:style-name="Text_20_body"><draw:frame draw:style-name="fr2" draw:name="Image3" text:anchor-type="char" svg:x="-0.224cm" svg:y="0.099cm" svg:width="17cm" svg:height="7.437cm" draw:z-index="3"><draw:image xlink:href="Pictures/10000001000007200000031EFB3E1372.png" xlink:type="simple" xlink:show="embed" xlink:actuate="onLoad" draw:mime-type="image/png"/></draw:frame><text:soft-page-break/><text:span text:style-name="Strong_20_Emphasis"/></text:p>
      <text:h text:style-name="Heading_20_2" text:outline-level="2" text:is-list-header="true"><text:bookmark-start text:name="__RefHeading___Toc711_1465196157"/><text:span text:style-name="Strong_20_Emphasis">5-2 </text:span><text:span text:style-name="Strong_20_Emphasis"><text:span text:style-name="T16">Base de données crée pour l’application </text:span></text:span><text:bookmark-end text:name="__RefHeading___Toc711_1465196157"/></text:h>
      <text:p text:style-name="Text_20_body"><draw:frame draw:style-name="fr2" draw:name="Image4" text:anchor-type="char" svg:x="0.034cm" svg:y="0.226cm" svg:width="5.419cm" svg:height="7.874cm" draw:z-index="0"><draw:image xlink:href="Pictures/1000000000000100000001748A01F71A.png" xlink:type="simple" xlink:show="embed" xlink:actuate="onLoad" draw:mime-type="image/png"/></draw:frame><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h text:style-name="Heading_20_2" text:outline-level="2"><text:bookmark-start text:name="__RefHeading___Toc713_1465196157"/><text:span text:style-name="Strong_20_Emphasis">5-3) </text:span><text:span text:style-name="Strong_20_Emphasis"><text:span text:style-name="T16">Page </text:span></text:span><text:span text:style-name="Strong_20_Emphasis"><text:span text:style-name="T17">des Clients</text:span></text:span><text:bookmark-end text:name="__RefHeading___Toc713_1465196157"/></text:h>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text:span text:style-name="Strong_20_Emphasis"/></text:p>
      <text:p text:style-name="Text_20_body"><draw:frame draw:style-name="fr3" draw:name="Image5" text:anchor-type="char" svg:width="17cm" svg:height="10.525cm" draw:z-index="4"><draw:image xlink:href="Pictures/1000000100000560000003549275ECD0.png" xlink:type="simple" xlink:show="embed" xlink:actuate="onLoad" draw:mime-type="image/png"/></draw:frame><text:soft-page-break/><text:span text:style-name="Strong_20_Emphasis"/></text:p>
      <text:h text:style-name="Heading_20_2" text:outline-level="2" text:is-list-header="true"><text:bookmark-start text:name="__RefHeading___Toc715_1465196157"/><text:span text:style-name="Strong_20_Emphasis">5-4) </text:span><text:span text:style-name="Strong_20_Emphasis"><text:span text:style-name="T16">Page de </text:span></text:span><text:span text:style-name="Strong_20_Emphasis"><text:span text:style-name="T17">formulaire </text:span></text:span><text:span text:style-name="Strong_20_Emphasis"><text:span text:style-name="T18">des clients</text:span></text:span><text:bookmark-end text:name="__RefHeading___Toc715_1465196157"/></text:h>
      <text:p text:style-name="Text_20_body"><text:span text:style-name="Strong_20_Emphasis"/></text:p>
      <text:p text:style-name="Text_20_body"><draw:frame draw:style-name="fr3" draw:name="Image6" text:anchor-type="char" svg:width="17cm" svg:height="9.514cm" draw:z-index="5"><draw:image xlink:href="Pictures/100000010000055C000003007AAB9FBD.png" xlink:type="simple" xlink:show="embed" xlink:actuate="onLoad" draw:mime-type="image/png"/></draw:frame><text:span text:style-name="Strong_20_Emphasis"/></text:p>
      <text:h text:style-name="Heading_20_2" text:outline-level="2"><text:bookmark-start text:name="__RefHeading___Toc717_1465196157"/><text:soft-page-break/><text:span text:style-name="Strong_20_Emphasis">5-5) Page d</text:span><text:span text:style-name="Strong_20_Emphasis"><text:span text:style-name="T18">es techniciens</text:span></text:span><text:bookmark-end text:name="__RefHeading___Toc717_1465196157"/></text:h>
      <text:h text:style-name="Heading_20_2" text:outline-level="2" text:is-list-header="true"><text:bookmark-start text:name="__RefHeading___Toc719_1465196157"/><draw:frame draw:style-name="fr2" draw:name="Image7" text:anchor-type="char" svg:x="0.164cm" svg:y="-0.06cm" svg:width="17cm" svg:height="10.537cm" draw:z-index="6"><draw:image xlink:href="Pictures/1000000100000558000003504C7791EA.png" xlink:type="simple" xlink:show="embed" xlink:actuate="onLoad" draw:mime-type="image/png"/></draw:frame><text:span text:style-name="Strong_20_Emphasis">5-6) </text:span><text:span text:style-name="Strong_20_Emphasis"><text:span text:style-name="T18">Page des demandes de prêt des techniciens</text:span></text:span><text:bookmark-end text:name="__RefHeading___Toc719_1465196157"/></text:h>
      <text:h text:style-name="P47" text:outline-level="2"><text:bookmark-start text:name="__RefHeading___Toc1217_2168685524"/><draw:frame draw:style-name="fr4" draw:name="Image8" text:anchor-type="char" svg:width="17cm" svg:height="9.569cm" draw:z-index="7"><draw:image xlink:href="Pictures/10000001000005560000030157B1246E.png" xlink:type="simple" xlink:show="embed" xlink:actuate="onLoad" draw:mime-type="image/png"/></draw:frame><text:span text:style-name="Strong_20_Emphasis"><text:span text:style-name="T18">5-7) Page du parc informatique</text:span></text:span><text:bookmark-end text:name="__RefHeading___Toc1217_2168685524"/></text:h>
      <text:p text:style-name="P48"><draw:frame draw:style-name="fr4" draw:name="Image10" text:anchor-type="char" svg:width="17cm" svg:height="9.648cm" draw:z-index="8"><draw:image xlink:href="Pictures/1000000100000557000003082ADBF979.png" xlink:type="simple" xlink:show="embed" xlink:actuate="onLoad" draw:mime-type="image/png"/></draw:frame><text:soft-page-break/><text:span text:style-name="Strong_20_Emphasis"/></text:p>
      <text:h text:style-name="P47" text:outline-level="2"><text:bookmark-start text:name="__RefHeading___Toc1219_2168685524"/><text:span text:style-name="Strong_20_Emphasis"><text:span text:style-name="T18">5-8) Page des demandes de prêt qui ont été effectuer</text:span></text:span><text:bookmark-end text:name="__RefHeading___Toc1219_2168685524"/></text:h>
      <text:p text:style-name="P48"><draw:frame draw:style-name="fr2" draw:name="Image11" text:anchor-type="char" svg:x="-0.212cm" svg:y="0.277cm" svg:width="17cm" svg:height="9.576cm" draw:z-index="9"><draw:image xlink:href="Pictures/10000001000005550000030146DE3619.png" xlink:type="simple" xlink:show="embed" xlink:actuate="onLoad" draw:mime-type="image/png"/></draw:frame><text:span text:style-name="Strong_20_Emphasis"/></text:p>
      <text:h text:style-name="Heading_20_2" text:outline-level="2"><text:bookmark-start text:name="__RefHeading___Toc1221_2168685524"/><text:soft-page-break/><text:span text:style-name="Strong_20_Emphasis">5-9) </text:span><text:span text:style-name="Strong_20_Emphasis"><text:span text:style-name="T18">Page des prêts en cours</text:span></text:span><text:bookmark-end text:name="__RefHeading___Toc1221_2168685524"/></text:h>
      <text:p text:style-name="Text_20_body"><draw:frame draw:style-name="fr4" draw:name="Image12" text:anchor-type="char" svg:width="17cm" svg:height="9.529cm" draw:z-index="10"><draw:image xlink:href="Pictures/1000000100000553000002FC014DF403.png" xlink:type="simple" xlink:show="embed" xlink:actuate="onLoad" draw:mime-type="image/png"/></draw:frame><text:span text:style-name="Strong_20_Emphasis"/></text:p>
      <text:h text:style-name="Heading_20_2" text:outline-level="2"><text:bookmark-start text:name="__RefHeading___Toc721_1465196157"/><text:span text:style-name="Strong_20_Emphasis">5-</text:span><text:span text:style-name="Strong_20_Emphasis"><text:span text:style-name="T18">10</text:span></text:span><text:span text:style-name="Strong_20_Emphasis">) Première page de la documentation technique réalis</text:span><text:span text:style-name="Strong_20_Emphasis"><text:span text:style-name="T19">ée</text:span></text:span><text:span text:style-name="Strong_20_Emphasis"> par Nolann Galteau</text:span><text:bookmark-end text:name="__RefHeading___Toc721_1465196157"/></text:h>
      <text:p text:style-name="Text_20_body"><text:span text:style-name="Strong_20_Emphasis"/></text:p>
      <text:p text:style-name="P49"><text:span text:style-name="Strong_20_Emphasis"><text:span text:style-name="T5">Ce document permet à l’équipe IT de disposer d’une documentation technique complète et structurée, facilitant la compréhension du fonctionnement de l’application précédemment utilisée au sein d’Audilab. Il regroupe l’ensemble des informations nécessaires à la maintenance, à la modification et à l’évolution de l’application, sans dépendre exclusivement du développeur initial.</text:span></text:span></text:p>
      <text:p text:style-name="P50"><text:span text:style-name="T5">La documentation détaille notamment l’</text:span><text:span text:style-name="Strong_20_Emphasis"><text:span text:style-name="T5">architecture générale de l’application</text:span></text:span><text:span text:style-name="T5">, les différentes </text:span><text:span text:style-name="Strong_20_Emphasis"><text:span text:style-name="T5">pages fonctionnelles</text:span></text:span><text:span text:style-name="T5">, le </text:span><text:span text:style-name="Strong_20_Emphasis"><text:span text:style-name="T5">fonctionnement des formulaires</text:span></text:span><text:span text:style-name="T5">, ainsi que les </text:span><text:span text:style-name="Strong_20_Emphasis"><text:span text:style-name="T5">interactions avec les bases de données</text:span></text:span><text:span text:style-name="T5">. Elle précise également les règles de gestion, les flux de données et les automatisations mises en place, comme l’envoi d’e-mails ou la gestion de la disponibilité des machines.</text:span></text:p>
      <text:p text:style-name="P50"><text:span text:style-name="T5">Grâce à ce document, les membres de l’équipe IT peuvent intervenir plus rapidement et plus efficacement en cas de </text:span><text:span text:style-name="Strong_20_Emphasis"><text:span text:style-name="T5">correction de bugs</text:span></text:span><text:span text:style-name="T5">, d’</text:span><text:span text:style-name="Strong_20_Emphasis"><text:span text:style-name="T5">ajout de nouvelles fonctionnalités</text:span></text:span><text:span text:style-name="T5"> ou d’</text:span><text:span text:style-name="Strong_20_Emphasis"><text:span text:style-name="T5">adaptation aux nouveaux besoins de l’entreprise</text:span></text:span><text:span text:style-name="T5">. Il constitue également un support essentiel pour la </text:span><text:span text:style-name="Strong_20_Emphasis"><text:span text:style-name="T5">prise en main de l’application par de nouveaux collaborateurs</text:span></text:span><text:span text:style-name="T5">, assurant ainsi la continuité du service et la pérennité de l’outil informatique.</text:span></text:p>
      <text:p text:style-name="P50"><text:span text:style-name="T5">Enfin, cette documentation contribue à une meilleure </text:span><text:span text:style-name="Strong_20_Emphasis"><text:span text:style-name="T5">organisation du service IT</text:span></text:span><text:span text:style-name="T5">, à la </text:span><text:span text:style-name="Strong_20_Emphasis"><text:span text:style-name="T5">sécurisation des interventions</text:span></text:span><text:span text:style-name="T5"> techniques et à la </text:span><text:span text:style-name="Strong_20_Emphasis"><text:span text:style-name="T5">réduction des risques d’erreurs</text:span></text:span><text:span text:style-name="T5">, tout en garantissant un suivi cohérent et durable de l’application dans le temps.</text:span></text:p>
      <text:p text:style-name="P49"><text:span text:style-name="Strong_20_Emphasis"><text:span text:style-name="T5"/></text:span></text:p>
      <text:p text:style-name="Text_20_body"><draw:frame draw:style-name="fr4" draw:name="Image9" text:anchor-type="char" svg:width="17cm" svg:height="15.815cm" draw:z-index="1"><draw:image xlink:href="Pictures/100000000000036B0000032E1482D6D5.png" xlink:type="simple" xlink:show="embed" xlink:actuate="onLoad" draw:mime-type="image/png"/></draw:frame><text:soft-page-break/><text:span text:style-name="Strong_20_Emphasi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Contents_20_2" style:display-name="Contents 2" style:family="paragraph" style:parent-style-name="Index" style:class="index">
      <style:paragraph-properties fo:margin-left="0.499cm" fo:text-indent="0cm" style:auto-text-indent="false">
        <style:tab-stops>
          <style:tab-stop style:position="16.501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Contents_20_3" style:display-name="Contents 3" style:family="paragraph" style:parent-style-name="Index" style:class="index">
      <style:paragraph-properties fo:margin-left="1cm" fo:text-indent="0cm" style:auto-text-indent="false">
        <style:tab-stops>
          <style:tab-stop style:position="16cm" style:type="right" style:leader-style="dotted" style:leader-text="."/>
        </style:tab-stops>
      </style:paragraph-properties>
    </style:style>
    <style:style style:name="Heading_20_4" style:display-name="Heading 4" style:family="paragraph" style:parent-style-name="Heading" style:next-style-name="Text_20_body" style:default-outline-level="4" style:list-style-name="" style:class="chapter">
      <style:paragraph-properties fo:margin-top="0.212cm" fo:margin-bottom="0.212cm" style:contextual-spacing="false"/>
      <style:text-properties style:font-name="Liberation Serif" fo:font-family="'Liberation Serif'" style:font-family-generic="roman" style:font-pitch="variable" fo:font-size="12pt" fo:font-weight="bold" style:font-name-asian="NSimSun" style:font-family-asian="NSimSun" style:font-family-generic-asian="system" style:font-pitch-asian="variable" style:font-size-asian="12pt" style:font-weight-asian="bold" style:font-name-complex="Lucida Sans1" style:font-family-complex="'Lucida Sans'" style:font-family-generic-complex="system" style:font-pitch-complex="variable" style:font-size-complex="12pt" style:font-weight-complex="bold"/>
    </style:style>
    <style:style style:name="Contents_20_4" style:display-name="Contents 4" style:family="paragraph" style:parent-style-name="Index" style:class="index">
      <style:paragraph-properties fo:margin-left="1.499cm" fo:text-indent="0cm" style:auto-text-indent="false">
        <style:tab-stops>
          <style:tab-stop style:position="15.501cm" style:type="right" style:leader-style="dotted" style:leader-text="."/>
        </style:tab-stops>
      </style:paragraph-properties>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ffffff"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style:style style:name="Mdp2"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yle de page par défaut8"/><text:page-number text:select-page="current">13</text:page-number><text:bookmark-end text:name="PageNumWizard_FOOTER_Style de page par défaut8"/></text:p>
      </style:footer>
    </style:master-page>
    <style:master-page style:name="First_20_Page" style:display-name="First Page" style:page-layout-name="Mpm2" draw:style-name="Mdp2" style:next-style-name="Standard"/>
    <style:master-page style:name="Left_20_Page" style:display-name="Left Page" style:page-layout-name="Mpm3" draw:style-name="Mdp2" style:next-style-name="Right_20_Page"/>
    <style:master-page style:name="Right_20_Page" style:display-name="Right Page" style:page-layout-name="Mpm4" draw:style-name="Mdp2" style:next-style-name="Left_20_Page"/>
    <style:master-page style:name="Envelope" style:page-layout-name="Mpm5" draw:style-name="Mdp2"/>
    <style:master-page style:name="Index" style:page-layout-name="Mpm2" draw:style-name="Mdp2"/>
    <style:master-page style:name="HTML" style:page-layout-name="Mpm6" draw:style-name="Mdp2"/>
    <style:master-page style:name="Footnote" style:page-layout-name="Mpm7" draw:style-name="Mdp2"/>
    <style:master-page style:name="Endnote" style:page-layout-name="Mpm7" draw:style-name="Mdp2"/>
    <style:master-page style:name="Landscape" style:page-layout-name="Mpm8"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6-13T09:58:04.333000000</meta:creation-date>
    <dc:date>2026-03-01T22:08:40.085010100</dc:date>
    <meta:editing-duration>PT22H41M26S</meta:editing-duration>
    <meta:editing-cycles>115</meta:editing-cycles>
    <meta:generator>LibreOffice/25.2.7.2$Windows_X86_64 LibreOffice_project/5cbfd1ab6520636bb5f7b99185aa69bd7456825d</meta:generator>
    <meta:document-statistic meta:table-count="0" meta:image-count="11" meta:object-count="0" meta:page-count="15" meta:paragraph-count="88" meta:word-count="2123" meta:character-count="14122" meta:non-whitespace-character-count="12077"/>
  </office:meta>
</office:document-meta>
</file>