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5BD00000297E0F9AA44.png" manifest:media-type="image/png"/>
  <manifest:file-entry manifest:full-path="Pictures/10000001000005B60000031DCCF26CA6.png" manifest:media-type="image/png"/>
  <manifest:file-entry manifest:full-path="Pictures/100000010000062B0000008D7EFD832B.png" manifest:media-type="image/png"/>
  <manifest:file-entry manifest:full-path="Pictures/100000010000020300000197C9B95D5D.png" manifest:media-type="image/png"/>
  <manifest:file-entry manifest:full-path="Pictures/10000001000000C70000003AD4BF4403.png" manifest:media-type="image/png"/>
  <manifest:file-entry manifest:full-path="Pictures/1000000100000636000000BB48B667E0.png" manifest:media-type="image/png"/>
  <manifest:file-entry manifest:full-path="Pictures/100000010000062900000076EA91DE3C.png" manifest:media-type="image/png"/>
  <manifest:file-entry manifest:full-path="Pictures/1000000100000622000000B2357B29C9.png" manifest:media-type="image/png"/>
  <manifest:file-entry manifest:full-path="Pictures/10000001000000CE00000029232A3671.png" manifest:media-type="image/png"/>
  <manifest:file-entry manifest:full-path="Pictures/10000001000000C50000003C3A5BBC95.png" manifest:media-type="image/png"/>
  <manifest:file-entry manifest:full-path="Pictures/1000000100000488000002681A50C6C1.png" manifest:media-type="image/png"/>
  <manifest:file-entry manifest:full-path="Pictures/100000010000062A0000005967D898D7.png" manifest:media-type="image/png"/>
  <manifest:file-entry manifest:full-path="Pictures/10000001000005B9000002A36F2F7895.png" manifest:media-type="image/png"/>
  <manifest:file-entry manifest:full-path="Pictures/100000010000062A0000007076E5F877.png" manifest:media-type="image/png"/>
  <manifest:file-entry manifest:full-path="Pictures/10000001000006700000034AA0676B4D.png" manifest:media-type="image/png"/>
  <manifest:file-entry manifest:full-path="Pictures/100000010000037400000104C590B23E.png" manifest:media-type="image/png"/>
  <manifest:file-entry manifest:full-path="Pictures/10000001000003CD0000011541C52687.png" manifest:media-type="image/png"/>
  <manifest:file-entry manifest:full-path="Pictures/10000001000005B9000003323307526D.png" manifest:media-type="image/png"/>
  <manifest:file-entry manifest:full-path="Pictures/10000001000005B6000003343CFF3C69.png" manifest:media-type="image/png"/>
  <manifest:file-entry manifest:full-path="Pictures/100000010000044300000224264A1F67.png" manifest:media-type="image/png"/>
  <manifest:file-entry manifest:full-path="Pictures/10000001000005BB00000197BCAEEE10.png" manifest:media-type="image/png"/>
  <manifest:file-entry manifest:full-path="Pictures/100000010000037B000000D8369FA720.png" manifest:media-type="image/png"/>
  <manifest:file-entry manifest:full-path="Pictures/10000001000004560000028216ACA5AB.png" manifest:media-type="image/png"/>
  <manifest:file-entry manifest:full-path="Pictures/10000001000000660000003C4E795AF5.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text-align="justify" style:justify-single-word="false"/>
      <style:text-properties style:font-name="Times New Roman" officeooo:rsid="0019541b" officeooo:paragraph-rsid="001422fc"/>
    </style:style>
    <style:style style:name="P2" style:family="paragraph" style:parent-style-name="Standard">
      <style:paragraph-properties fo:text-align="justify" style:justify-single-word="false"/>
      <style:text-properties style:font-name="Times New Roman" fo:font-size="12pt" officeooo:paragraph-rsid="001422fc" style:font-size-asian="12pt" style:font-size-complex="12pt"/>
    </style:style>
    <style:style style:name="P3" style:family="paragraph" style:parent-style-name="Standard">
      <style:paragraph-properties fo:text-align="justify" style:justify-single-word="false"/>
      <style:text-properties style:font-name="Times New Roman" fo:font-size="12pt" officeooo:rsid="0003d8cf" officeooo:paragraph-rsid="001422fc" style:font-size-asian="12pt" style:font-size-complex="12pt"/>
    </style:style>
    <style:style style:name="P4" style:family="paragraph" style:parent-style-name="Standard">
      <style:paragraph-properties fo:text-align="justify" style:justify-single-word="false"/>
      <style:text-properties style:font-name="Times New Roman" fo:font-size="12pt" officeooo:rsid="001422fc" officeooo:paragraph-rsid="001422fc" style:font-size-asian="12pt" style:font-size-complex="12pt"/>
    </style:style>
    <style:style style:name="P5" style:family="paragraph" style:parent-style-name="Heading_20_1">
      <style:paragraph-properties fo:text-align="justify" style:justify-single-word="false"/>
      <style:text-properties style:font-name="Times New Roman" fo:font-size="12pt" style:font-size-asian="12pt" style:font-size-complex="12pt"/>
    </style:style>
    <style:style style:name="P6" style:family="paragraph" style:parent-style-name="Text_20_body">
      <style:paragraph-properties fo:text-align="justify" style:justify-single-word="false"/>
      <style:text-properties style:font-name="Times New Roman" fo:font-size="12pt" style:font-size-asian="12pt" style:font-size-complex="12pt"/>
    </style:style>
    <style:style style:name="P7" style:family="paragraph" style:parent-style-name="Text_20_body">
      <style:paragraph-properties fo:text-align="justify" style:justify-single-word="false"/>
      <style:text-properties style:font-name="Times New Roman" fo:font-size="12pt" officeooo:rsid="001422fc" officeooo:paragraph-rsid="001422fc" style:font-size-asian="12pt" style:font-size-complex="12pt"/>
    </style:style>
    <style:style style:name="P8" style:family="paragraph" style:parent-style-name="Standard">
      <style:paragraph-properties fo:text-align="justify" style:justify-single-word="false"/>
      <style:text-properties style:font-name="Times New Roman" officeooo:paragraph-rsid="001422fc"/>
    </style:style>
    <style:style style:name="P9" style:family="paragraph" style:parent-style-name="Contents_20_1">
      <style:paragraph-properties>
        <style:tab-stops>
          <style:tab-stop style:position="16.999cm" style:type="right" style:leader-style="dotted" style:leader-text="."/>
        </style:tab-stops>
      </style:paragraph-properties>
    </style:style>
    <style:style style:name="P10" style:family="paragraph" style:parent-style-name="Contents_20_2">
      <style:paragraph-properties>
        <style:tab-stops>
          <style:tab-stop style:position="16.499cm" style:type="right" style:leader-style="dotted" style:leader-text="."/>
        </style:tab-stops>
      </style:paragraph-properties>
    </style:style>
    <style:style style:name="P11" style:family="paragraph" style:parent-style-name="Contents_20_3">
      <style:paragraph-properties>
        <style:tab-stops>
          <style:tab-stop style:position="15.998cm" style:type="right" style:leader-style="dotted" style:leader-text="."/>
        </style:tab-stops>
      </style:paragraph-properties>
    </style:style>
    <style:style style:name="P12" style:family="paragraph" style:parent-style-name="Standard">
      <style:paragraph-properties fo:text-align="justify" style:justify-single-word="false"/>
      <style:text-properties style:font-name="Times New Roman" officeooo:rsid="0003d8cf" officeooo:paragraph-rsid="001422fc"/>
    </style:style>
    <style:style style:name="P13" style:family="paragraph" style:parent-style-name="Heading_20_1">
      <style:paragraph-properties fo:text-align="justify" style:justify-single-word="false"/>
      <style:text-properties style:font-name="Times New Roman" fo:font-size="12pt" officeooo:rsid="0014e3c7" officeooo:paragraph-rsid="0014e3c7" style:font-size-asian="12pt" style:font-size-complex="12pt"/>
    </style:style>
    <style:style style:name="P14" style:family="paragraph" style:parent-style-name="Text_20_body">
      <style:paragraph-properties fo:text-align="justify" style:justify-single-word="false"/>
      <style:text-properties style:font-name="Times New Roman" fo:font-size="12pt" officeooo:paragraph-rsid="0014e3c7" style:font-size-asian="12pt" style:font-size-complex="12pt"/>
    </style:style>
    <style:style style:name="P15" style:family="paragraph" style:parent-style-name="Text_20_body">
      <style:paragraph-properties fo:text-align="justify" style:justify-single-word="false"/>
      <style:text-properties style:font-name="Times New Roman" fo:font-size="12pt" officeooo:paragraph-rsid="001422fc" style:font-size-asian="12pt" style:font-size-complex="12pt"/>
    </style:style>
    <style:style style:name="P16" style:family="paragraph" style:parent-style-name="Heading_20_1">
      <style:paragraph-properties fo:text-align="justify" style:justify-single-word="false"/>
      <style:text-properties fo:color="#000000" loext:opacity="100%" style:font-name="Times New Roman" fo:font-size="12pt" style:font-size-asian="12pt" style:font-size-complex="12pt"/>
    </style:style>
    <style:style style:name="P17" style:family="paragraph" style:parent-style-name="Text_20_body">
      <style:paragraph-properties fo:text-align="justify" style:justify-single-word="false"/>
      <style:text-properties fo:color="#000000" loext:opacity="100%" style:font-name="Times New Roman" fo:font-size="12pt" style:font-size-asian="12pt" style:font-size-complex="12pt"/>
    </style:style>
    <style:style style:name="P18" style:family="paragraph" style:parent-style-name="Heading_20_2">
      <style:paragraph-properties fo:text-align="justify" style:justify-single-word="false"/>
      <style:text-properties fo:color="#000000" loext:opacity="100%" style:font-name="Times New Roman" fo:font-size="12pt" style:font-size-asian="12pt" style:font-size-complex="12pt"/>
    </style:style>
    <style:style style:name="P19" style:family="paragraph" style:parent-style-name="Text_20_body">
      <style:paragraph-properties fo:text-align="justify" style:justify-single-word="false"/>
      <style:text-properties fo:color="#000000" loext:opacity="100%" style:font-name="Times New Roman" fo:font-size="12pt" officeooo:paragraph-rsid="001c0d6a" style:font-size-asian="12pt" style:font-size-complex="12pt"/>
    </style:style>
    <style:style style:name="P20" style:family="paragraph" style:parent-style-name="Heading_20_2">
      <style:paragraph-properties fo:text-align="justify" style:justify-single-word="false"/>
      <style:text-properties style:font-name="Times New Roman" fo:font-size="12pt" style:font-size-asian="12pt" style:font-size-complex="12pt"/>
    </style:style>
    <style:style style:name="P21" style:family="paragraph" style:parent-style-name="Text_20_body">
      <style:paragraph-properties fo:text-align="justify" style:justify-single-word="false"/>
      <style:text-properties style:font-name="Times New Roman" fo:font-size="12pt" officeooo:rsid="0022a4e1" style:font-size-asian="12pt" style:font-size-complex="12pt"/>
    </style:style>
    <style:style style:name="P22" style:family="paragraph" style:parent-style-name="Text_20_body">
      <style:paragraph-properties fo:text-align="justify" style:justify-single-word="false"/>
    </style:style>
    <style:style style:name="P23" style:family="paragraph" style:parent-style-name="Heading_20_2">
      <style:text-properties style:font-name="Times New Roman" fo:font-size="12pt" style:font-size-asian="12pt" style:font-size-complex="12pt"/>
    </style:style>
    <style:style style:name="P24" style:family="paragraph" style:parent-style-name="Text_20_body">
      <style:paragraph-properties fo:text-align="justify" style:justify-single-word="false"/>
      <style:text-properties officeooo:paragraph-rsid="002d7d02"/>
    </style:style>
    <style:style style:name="P25" style:family="paragraph" style:parent-style-name="Text_20_body">
      <style:paragraph-properties fo:text-align="justify" style:justify-single-word="false"/>
      <style:text-properties style:font-name="Times New Roman" fo:font-size="12pt" fo:font-weight="normal" style:font-size-asian="12pt" style:font-weight-asian="normal" style:font-size-complex="12pt" style:font-weight-complex="normal"/>
    </style:style>
    <style:style style:name="P26" style:family="paragraph" style:parent-style-name="Text_20_body">
      <style:paragraph-properties fo:text-align="justify" style:justify-single-word="false"/>
      <style:text-properties style:font-name="Times New Roman"/>
    </style:style>
    <style:style style:name="P27" style:family="paragraph" style:parent-style-name="Text_20_body">
      <style:text-properties style:font-name="Times New Roman" fo:font-size="12pt" style:font-size-asian="12pt" style:font-size-complex="12pt"/>
    </style:style>
    <style:style style:name="P28" style:family="paragraph" style:parent-style-name="Heading_20_1">
      <style:text-properties style:font-name="Times New Roman" fo:font-size="12pt" style:font-size-asian="12pt" style:font-size-complex="12pt"/>
    </style:style>
    <style:style style:name="P29" style:family="paragraph" style:parent-style-name="Text_20_body">
      <style:paragraph-properties fo:text-align="justify" style:justify-single-word="false"/>
      <style:text-properties officeooo:paragraph-rsid="0070d63b"/>
    </style:style>
    <style:style style:name="P30" style:family="paragraph" style:parent-style-name="Text_20_body">
      <style:paragraph-properties fo:text-align="justify" style:justify-single-word="false"/>
      <style:text-properties officeooo:paragraph-rsid="0071b1d7"/>
    </style:style>
    <style:style style:name="P31" style:family="paragraph" style:parent-style-name="Text_20_body">
      <style:paragraph-properties fo:text-align="justify" style:justify-single-word="false"/>
      <style:text-properties officeooo:paragraph-rsid="0060a9a6"/>
    </style:style>
    <style:style style:name="P32" style:family="paragraph" style:parent-style-name="Text_20_body">
      <style:paragraph-properties fo:text-align="justify" style:justify-single-word="false"/>
      <style:text-properties officeooo:paragraph-rsid="0060cb74"/>
    </style:style>
    <style:style style:name="P33" style:family="paragraph" style:parent-style-name="Text_20_body">
      <style:paragraph-properties fo:text-align="justify" style:justify-single-word="false"/>
      <style:text-properties officeooo:paragraph-rsid="006e5ccd"/>
    </style:style>
    <style:style style:name="P34" style:family="paragraph" style:parent-style-name="Text_20_body">
      <style:text-properties officeooo:paragraph-rsid="006ef90a"/>
    </style:style>
    <style:style style:name="P35" style:family="paragraph" style:parent-style-name="Text_20_body">
      <style:paragraph-properties fo:text-align="justify" style:justify-single-word="false"/>
      <style:text-properties officeooo:paragraph-rsid="0070b9d9"/>
    </style:style>
    <style:style style:name="P36" style:family="paragraph" style:parent-style-name="Text_20_body">
      <style:paragraph-properties fo:text-align="justify" style:justify-single-word="false"/>
      <style:text-properties officeooo:paragraph-rsid="00619fc4"/>
    </style:style>
    <style:style style:name="P37" style:family="paragraph" style:parent-style-name="Text_20_body">
      <style:paragraph-properties fo:text-align="justify" style:justify-single-word="false"/>
      <style:text-properties officeooo:paragraph-rsid="0062f965"/>
    </style:style>
    <style:style style:name="P38" style:family="paragraph" style:parent-style-name="Text_20_body">
      <style:paragraph-properties fo:text-align="justify" style:justify-single-word="false"/>
      <style:text-properties officeooo:paragraph-rsid="0068ddb6"/>
    </style:style>
    <style:style style:name="P39" style:family="paragraph" style:parent-style-name="Text_20_body">
      <style:paragraph-properties fo:text-align="justify" style:justify-single-word="false"/>
      <style:text-properties officeooo:paragraph-rsid="006b1a36"/>
    </style:style>
    <style:style style:name="P40" style:family="paragraph" style:parent-style-name="Text_20_body">
      <style:paragraph-properties fo:text-align="justify" style:justify-single-word="false"/>
      <style:text-properties officeooo:paragraph-rsid="0063f9dc"/>
    </style:style>
    <style:style style:name="P41" style:family="paragraph" style:parent-style-name="Text_20_body">
      <style:paragraph-properties fo:text-align="justify" style:justify-single-word="false"/>
      <style:text-properties officeooo:paragraph-rsid="0067d7eb"/>
    </style:style>
    <style:style style:name="P42" style:family="paragraph" style:parent-style-name="Text_20_body">
      <style:paragraph-properties fo:text-align="justify" style:justify-single-word="false"/>
      <style:text-properties officeooo:paragraph-rsid="006ce590"/>
    </style:style>
    <style:style style:name="P43" style:family="paragraph" style:parent-style-name="Text_20_body">
      <style:paragraph-properties fo:text-align="justify" style:justify-single-word="false"/>
      <style:text-properties officeooo:paragraph-rsid="006e35c6"/>
    </style:style>
    <style:style style:name="P44" style:family="paragraph" style:parent-style-name="Text_20_body">
      <style:text-properties fo:font-style="normal" style:font-style-asian="normal" style:font-style-complex="normal"/>
    </style:style>
    <style:style style:name="T1" style:family="text">
      <style:text-properties officeooo:rsid="001422fc"/>
    </style:style>
    <style:style style:name="T2" style:family="text">
      <style:text-properties style:text-position="0% 100%"/>
    </style:style>
    <style:style style:name="T3" style:family="text">
      <style:text-properties officeooo:rsid="0014e3c7"/>
    </style:style>
    <style:style style:name="T4" style:family="text">
      <style:text-properties fo:font-style="normal" style:font-style-asian="normal" style:font-style-complex="normal"/>
    </style:style>
    <style:style style:name="T5" style:family="text">
      <style:text-properties officeooo:rsid="0016840e"/>
    </style:style>
    <style:style style:name="T6" style:family="text">
      <style:text-properties officeooo:rsid="001a8f25"/>
    </style:style>
    <style:style style:name="T7" style:family="text">
      <style:text-properties officeooo:rsid="001adfef"/>
    </style:style>
    <style:style style:name="T8" style:family="text">
      <style:text-properties fo:font-variant="normal" fo:text-transform="none" fo:letter-spacing="normal" fo:font-style="normal" fo:font-weight="normal"/>
    </style:style>
    <style:style style:name="T9" style:family="text">
      <style:text-properties officeooo:rsid="001c0d6a"/>
    </style:style>
    <style:style style:name="T10" style:family="text">
      <style:text-properties officeooo:rsid="001cb48c"/>
    </style:style>
    <style:style style:name="T11" style:family="text">
      <style:text-properties officeooo:rsid="001e783f"/>
    </style:style>
    <style:style style:name="T12" style:family="text">
      <style:text-properties officeooo:rsid="001f713d"/>
    </style:style>
    <style:style style:name="T13" style:family="text">
      <style:text-properties officeooo:rsid="0021175c"/>
    </style:style>
    <style:style style:name="T14" style:family="text">
      <style:text-properties officeooo:rsid="0020666f"/>
    </style:style>
    <style:style style:name="T15" style:family="text">
      <style:text-properties officeooo:rsid="00213811"/>
    </style:style>
    <style:style style:name="T16" style:family="text">
      <style:text-properties officeooo:rsid="0022a4e1"/>
    </style:style>
    <style:style style:name="T17" style:family="text">
      <style:text-properties officeooo:rsid="00255aa7"/>
    </style:style>
    <style:style style:name="T18" style:family="text">
      <style:text-properties officeooo:rsid="0025995b"/>
    </style:style>
    <style:style style:name="T19" style:family="text">
      <style:text-properties style:font-name="Times New Roman" fo:font-size="12pt" fo:font-weight="normal" style:font-size-asian="12pt" style:font-weight-asian="normal" style:font-size-complex="12pt" style:font-weight-complex="normal"/>
    </style:style>
    <style:style style:name="T20" style:family="text">
      <style:text-properties style:font-name="Times New Roman" fo:font-size="12pt" fo:font-weight="normal" officeooo:rsid="0026d105" style:font-size-asian="12pt" style:font-weight-asian="normal" style:font-size-complex="12pt" style:font-weight-complex="normal"/>
    </style:style>
    <style:style style:name="T21" style:family="text">
      <style:text-properties style:font-name="Times New Roman" fo:font-size="12pt" fo:font-weight="normal" officeooo:rsid="002845bf" style:font-size-asian="12pt" style:font-weight-asian="normal" style:font-size-complex="12pt" style:font-weight-complex="normal"/>
    </style:style>
    <style:style style:name="T22" style:family="text">
      <style:text-properties fo:font-weight="normal" officeooo:rsid="002845bf" style:font-weight-asian="normal" style:font-weight-complex="normal"/>
    </style:style>
    <style:style style:name="T23" style:family="text">
      <style:text-properties style:text-position="0% 100%" fo:font-weight="normal" style:font-weight-asian="normal" style:font-weight-complex="normal"/>
    </style:style>
    <style:style style:name="T24" style:family="text">
      <style:text-properties fo:font-weight="normal" style:font-weight-asian="normal" style:font-weight-complex="normal"/>
    </style:style>
    <style:style style:name="T25" style:family="text">
      <style:text-properties officeooo:rsid="002da5ef"/>
    </style:style>
    <style:style style:name="T26" style:family="text">
      <style:text-properties fo:font-size="12pt" fo:font-weight="normal" officeooo:rsid="002da5ef" style:font-size-asian="12pt" style:font-weight-asian="normal" style:font-size-complex="12pt" style:font-weight-complex="normal"/>
    </style:style>
    <style:style style:name="T27" style:family="text">
      <style:text-properties officeooo:rsid="002f21b1"/>
    </style:style>
    <style:style style:name="T28" style:family="text">
      <style:text-properties officeooo:rsid="002fce22"/>
    </style:style>
    <style:style style:name="T29" style:family="text">
      <style:text-properties fo:font-weight="normal" officeooo:rsid="002da5ef" style:font-weight-asian="normal" style:font-weight-complex="normal"/>
    </style:style>
    <style:style style:name="T30" style:family="text">
      <style:text-properties fo:font-style="normal" fo:font-weight="normal" style:font-style-asian="normal" style:font-weight-asian="normal" style:font-style-complex="normal" style:font-weight-complex="normal"/>
    </style:style>
    <style:style style:name="T31" style:family="text">
      <style:text-properties fo:font-style="normal" fo:font-weight="normal" officeooo:rsid="00479cb5" style:font-style-asian="normal" style:font-weight-asian="normal" style:font-style-complex="normal" style:font-weight-complex="normal"/>
    </style:style>
    <style:style style:name="T32" style:family="text">
      <style:text-properties style:font-name="Times New Roman" fo:font-size="12pt" fo:font-style="normal" fo:font-weight="normal" officeooo:rsid="00325bb0" style:font-size-asian="12pt" style:font-style-asian="normal" style:font-weight-asian="normal" style:font-size-complex="12pt" style:font-style-complex="normal" style:font-weight-complex="normal"/>
    </style:style>
    <style:style style:name="T33" style:family="text">
      <style:text-properties style:font-name="Times New Roman" fo:font-size="12pt" fo:font-style="normal" fo:font-weight="normal" style:font-size-asian="12pt" style:font-style-asian="normal" style:font-weight-asian="normal" style:font-size-complex="12pt" style:font-style-complex="normal" style:font-weight-complex="normal"/>
    </style:style>
    <style:style style:name="T34" style:family="text">
      <style:text-properties style:font-name="Times New Roman" fo:font-size="12pt" fo:font-style="normal" fo:font-weight="normal" officeooo:rsid="00355d82" style:font-size-asian="12pt" style:font-style-asian="normal" style:font-weight-asian="normal" style:font-size-complex="12pt" style:font-style-complex="normal" style:font-weight-complex="normal"/>
    </style:style>
    <style:style style:name="T35" style:family="text">
      <style:text-properties style:font-name="Times New Roman" fo:font-size="12pt" fo:font-style="normal" fo:font-weight="normal" officeooo:rsid="0060cb74" style:font-size-asian="12pt" style:font-style-asian="normal" style:font-weight-asian="normal" style:font-size-complex="12pt" style:font-style-complex="normal" style:font-weight-complex="normal"/>
    </style:style>
    <style:style style:name="T36" style:family="text">
      <style:text-properties style:font-name="Times New Roman" fo:font-size="12pt" fo:font-style="normal" fo:font-weight="normal" officeooo:rsid="003660f3" style:font-size-asian="12pt" style:font-style-asian="normal" style:font-weight-asian="normal" style:font-size-complex="12pt" style:font-style-complex="normal" style:font-weight-complex="normal"/>
    </style:style>
    <style:style style:name="T37" style:family="text">
      <style:text-properties style:font-name="Times New Roman" fo:font-size="12pt" fo:font-style="normal" fo:font-weight="normal" officeooo:rsid="0036bec9" style:font-size-asian="12pt" style:font-style-asian="normal" style:font-weight-asian="normal" style:font-size-complex="12pt" style:font-style-complex="normal" style:font-weight-complex="normal"/>
    </style:style>
    <style:style style:name="T38" style:family="text">
      <style:text-properties style:font-name="Times New Roman" fo:font-size="12pt" fo:font-style="normal" fo:font-weight="normal" officeooo:rsid="004322e1" style:font-size-asian="12pt" style:font-style-asian="normal" style:font-weight-asian="normal" style:font-size-complex="12pt" style:font-style-complex="normal" style:font-weight-complex="normal"/>
    </style:style>
    <style:style style:name="T39" style:family="text">
      <style:text-properties style:font-name="Times New Roman" fo:font-size="12pt" fo:font-style="normal" fo:font-weight="normal" officeooo:rsid="0062f965" style:font-size-asian="12pt" style:font-style-asian="normal" style:font-weight-asian="normal" style:font-size-complex="12pt" style:font-style-complex="normal" style:font-weight-complex="normal"/>
    </style:style>
    <style:style style:name="T40" style:family="text">
      <style:text-properties style:font-name="Times New Roman" fo:font-size="12pt" fo:font-style="normal" fo:font-weight="normal" officeooo:rsid="0038a00a" style:font-size-asian="12pt" style:font-style-asian="normal" style:font-weight-asian="normal" style:font-size-complex="12pt" style:font-style-complex="normal" style:font-weight-complex="normal"/>
    </style:style>
    <style:style style:name="T41" style:family="text">
      <style:text-properties style:font-name="Times New Roman" fo:font-size="12pt" fo:font-style="normal" fo:font-weight="normal" officeooo:rsid="00394afc" style:font-size-asian="12pt" style:font-style-asian="normal" style:font-weight-asian="normal" style:font-size-complex="12pt" style:font-style-complex="normal" style:font-weight-complex="normal"/>
    </style:style>
    <style:style style:name="T42" style:family="text">
      <style:text-properties style:font-name="Times New Roman" fo:font-size="12pt" fo:font-style="normal" fo:font-weight="normal" officeooo:rsid="00397d73" style:font-size-asian="12pt" style:font-style-asian="normal" style:font-weight-asian="normal" style:font-size-complex="12pt" style:font-style-complex="normal" style:font-weight-complex="normal"/>
    </style:style>
    <style:style style:name="T43" style:family="text">
      <style:text-properties style:font-name="Times New Roman" fo:font-size="12pt" fo:font-style="normal" fo:font-weight="normal" officeooo:rsid="0039ce30" style:font-size-asian="12pt" style:font-style-asian="normal" style:font-weight-asian="normal" style:font-size-complex="12pt" style:font-style-complex="normal" style:font-weight-complex="normal"/>
    </style:style>
    <style:style style:name="T44" style:family="text">
      <style:text-properties style:font-name="Times New Roman" fo:font-size="12pt" fo:font-style="normal" fo:font-weight="normal" officeooo:rsid="003ba2e4" style:font-size-asian="12pt" style:font-style-asian="normal" style:font-weight-asian="normal" style:font-size-complex="12pt" style:font-style-complex="normal" style:font-weight-complex="normal"/>
    </style:style>
    <style:style style:name="T45" style:family="text">
      <style:text-properties style:font-name="Times New Roman" fo:font-size="12pt" fo:font-style="normal" fo:font-weight="normal" officeooo:rsid="003d2c6a" style:font-size-asian="12pt" style:font-style-asian="normal" style:font-weight-asian="normal" style:font-size-complex="12pt" style:font-style-complex="normal" style:font-weight-complex="normal"/>
    </style:style>
    <style:style style:name="T46" style:family="text">
      <style:text-properties style:font-name="Times New Roman" fo:font-size="12pt" fo:font-style="normal" fo:font-weight="normal" officeooo:rsid="003d471a" style:font-size-asian="12pt" style:font-style-asian="normal" style:font-weight-asian="normal" style:font-size-complex="12pt" style:font-style-complex="normal" style:font-weight-complex="normal"/>
    </style:style>
    <style:style style:name="T47" style:family="text">
      <style:text-properties style:font-name="Times New Roman" fo:font-size="12pt" fo:font-style="normal" fo:font-weight="normal" officeooo:rsid="00403b95" style:font-size-asian="12pt" style:font-style-asian="normal" style:font-weight-asian="normal" style:font-size-complex="12pt" style:font-style-complex="normal" style:font-weight-complex="normal"/>
    </style:style>
    <style:style style:name="T48" style:family="text">
      <style:text-properties style:font-name="Times New Roman" fo:font-size="12pt" fo:font-style="normal" fo:font-weight="normal" officeooo:rsid="0041b5b4" style:font-size-asian="12pt" style:font-style-asian="normal" style:font-weight-asian="normal" style:font-size-complex="12pt" style:font-style-complex="normal" style:font-weight-complex="normal"/>
    </style:style>
    <style:style style:name="T49" style:family="text">
      <style:text-properties style:font-name="Times New Roman" fo:font-style="normal" style:font-style-asian="normal" style:font-style-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3">Rapport d<text:span text:style-name="T1">e stage</text:span></text:p>
      <text:p text:style-name="P4">Auxence Dalichampt</text:p>
      <text:p text:style-name="P4">1<text:span text:style-name="T2">ère année de BTS SIO</text:span></text:p>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text:soft-page-break/></text:p>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h text:style-name="P5" text:outline-level="1" text:is-list-header="true"><text:bookmark-start text:name="__RefHeading___Toc485_732603335"/><text:soft-page-break/>Remerciement :<text:bookmark-end text:name="__RefHeading___Toc485_732603335"/></text:h>
      <text:p text:style-name="P6"/>
      <text:p text:style-name="P7">Je souhaiterai remercier toutes les personnes ayant contribuées au bon déroulement de mon stage au sein de L’auto école La ville aux dames.</text:p>
      <text:p text:style-name="P7"><text:s/>Tout d’abord, je remercie chaleureusement Monsieur Philipe Orihuel, mon tuteur de stage et présidente de <text:span text:style-name="T3">LA ville aux Dames auto école</text:span> pour son encadrement et son accompagnement</text:p>
      <text:p text:style-name="P7">Je tiens aussi à remercier toute l’équipe d<text:span text:style-name="T3">e La ville aux Dames auto école</text:span> pour son accueil, et son esprit de bienveillance. </text:p>
      <text:p text:style-name="P7">Enfin, j’adresse mes sincères remerciements à mes professeurs et encadrants académiques d<text:span text:style-name="T3">u lycée Paul Louis Courier </text:span><text:s/>de <text:span text:style-name="T3">Tours</text:span>, qui m’ont apporté le suivi et accompagnement nécessaire qui m’a permis de mener à bien mon stage. <text:s/>Je remercie également Madame <text:span text:style-name="T3">Beatrice Caramigeas</text:span> m<text:span text:style-name="T3">a</text:span> tut<text:span text:style-name="T3">rice</text:span> pour son suivi tout au long de mon stage. </text:p>
      <text:p text:style-name="P7">Merci encore à toutes celles et ceux qui m’ont permis de mener à bien cette aventure professionnelle. </text:p>
      <text:p text:style-name="P2"/>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text:soft-page-break/></text:p>
      <text:table-of-content text:style-name="Sect1" text:protected="true" text:name="Table des matières1">
        <text:table-of-content-source text:outline-level="10">
          <text:index-title-template text:style-name="Contents_20_Heading">Sommair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rotected="true">
            <text:p text:style-name="Contents_20_Heading">Sommaire</text:p>
          </text:index-title>
          <text:p text:style-name="P9"><text:a xlink:type="simple" xlink:href="#__RefHeading___Toc485_732603335" text:style-name="Index_20_Link" text:visited-style-name="Index_20_Link">Remerciement :<text:tab/>3</text:a></text:p>
          <text:p text:style-name="P9"><text:a xlink:type="simple" xlink:href="#__RefHeading___Toc1_2968010597" text:style-name="Index_20_Link" text:visited-style-name="Index_20_Link">Partie 1 : Introduction<text:tab/>4</text:a></text:p>
          <text:p text:style-name="P9"><text:a xlink:type="simple" xlink:href="#__RefHeading___Toc516_1750911381" text:style-name="Index_20_Link" text:visited-style-name="Index_20_Link">Partie 2 : Présentation de l’entreprise<text:tab/>5</text:a></text:p>
          <text:p text:style-name="P10"><text:a xlink:type="simple" xlink:href="#__RefHeading___Toc610_1750911381" text:style-name="Index_20_Link" text:visited-style-name="Index_20_Link">2a) L’entreprise La Ville aux Dames auto école<text:tab/>5</text:a></text:p>
          <text:p text:style-name="P10"><text:a xlink:type="simple" xlink:href="#__RefHeading___Toc650_787785042" text:style-name="Index_20_Link" text:visited-style-name="Index_20_Link">2b) Les différents clients de l’entreprise<text:tab/>6</text:a></text:p>
          <text:p text:style-name="P10"><text:a xlink:type="simple" xlink:href="#__RefHeading___Toc675_787785042" text:style-name="Index_20_Link" text:visited-style-name="Index_20_Link">2c) Le marché des auto-école à Tours<text:tab/>6</text:a></text:p>
          <text:p text:style-name="P10"><text:a xlink:type="simple" xlink:href="#__RefHeading___Toc748_190627799" text:style-name="Index_20_Link" text:visited-style-name="Index_20_Link">2d) Les obligations légales de l’entreprise<text:tab/>6</text:a></text:p>
          <text:p text:style-name="P10"><text:a xlink:type="simple" xlink:href="#__RefHeading___Toc1019_190627799" text:style-name="Index_20_Link" text:visited-style-name="Index_20_Link">2<text:span text:style-name="T2">e</text:span>) Les concurrents de La Ville aux Dames auto école<text:tab/>7</text:a></text:p>
          <text:p text:style-name="P9"><text:a xlink:type="simple" xlink:href="#__RefHeading___Toc1084_190627799" text:style-name="Index_20_Link" text:visited-style-name="Index_20_Link">Partie 3 : Présentation des activités réalisées<text:tab/>9</text:a></text:p>
          <text:p text:style-name="P10"><text:a xlink:type="simple" xlink:href="#__RefHeading___Toc1154_190627799" text:style-name="Index_20_Link" text:visited-style-name="Index_20_Link">3-a) Mod<text:span text:style-name="T4">ification de la page Wordpress et de OVH.</text:span><text:tab/>9</text:a></text:p>
          <text:p text:style-name="P9"><text:a xlink:type="simple" xlink:href="#__RefHeading___Toc2677_1029973388" text:style-name="Index_20_Link" text:visited-style-name="Index_20_Link">Partie 4 : Conclusion<text:tab/>20</text:a></text:p>
          <text:p text:style-name="P11"><text:a xlink:type="simple" xlink:href="#__RefHeading___Toc2679_1029973388" text:style-name="Index_20_Link" text:visited-style-name="Index_20_Link">Conclusion<text:tab/>20</text:a></text:p>
        </text:index-body>
      </text:table-of-content>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3"/>
      <text:h text:style-name="P13" text:outline-level="1"><text:bookmark-start text:name="__RefHeading___Toc1_2968010597"/>Partie 1 : Introduction<text:bookmark-end text:name="__RefHeading___Toc1_2968010597"/></text:h>
      <text:p text:style-name="P14"/>
      <text:p text:style-name="P14">Dans le cadre de ma première année de B<text:span text:style-name="T3">TS SIO (Services Informatique aux Organisation)</text:span> <text:span text:style-name="T3">Solutions Logicielle et Application Métier (SLAM)</text:span>, j’ai eu l’opportunité d’effectuer un stage d’une durée <text:span text:style-name="T3">de cinq</text:span> semaines <text:span text:style-name="T3">et demi</text:span> au sein de l’entreprise <text:span text:style-name="T3">La Ville aux Dames Auto école</text:span>, une expérience enrichissante qui m’a permis de découvrir le monde professionnel et mettre en pratique les enseignements théoriques dispensés <text:span text:style-name="T3">durant cette première année de BTS</text:span>. </text:p>
      <text:p text:style-name="P14">J’ai choisi d’effectuer mon stage au sein d<text:span text:style-name="T3">e cette auto école</text:span> afin de découvrir cet environnement et <text:span text:style-name="T5">d’apprendre comment l’informatique est utiliser dans ce milieux.</text:span> Ce stage s’inscrit dans une démarche de découverte de la vie en entreprise et plus particulièrement du monde de l’<text:span text:style-name="T5">auto école</text:span> aussi bien pour un projet d’orientation que par curiosité personnelle. </text:p>
      <text:p text:style-name="P14"><text:span text:style-name="T3">Ce</text:span> rapport est structuré en trois parties principales. La première partie est consacrée à l’introduction, présentant le contexte général du stage et les objectifs poursuivis. </text:p>
      <text:p text:style-name="P14"><text:soft-page-break/>La deuxième partie est une présentation détaillée de l’entreprise <text:span text:style-name="T6">La ville aux Dames auto école</text:span>, en abordant son identité, ses clients,, ses obligations légales ainsi que ses principaux concurrents. </text:p>
      <text:p text:style-name="P14">Enfin, la troisième partie est dédiée à la présentation des activités réalisées au sein de l’entreprise. Elle détaille les différentes missions effectuées ainsi que l’expérience acquise sur le terrain. </text:p>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h text:style-name="P16" text:outline-level="1" text:is-list-header="true"><text:bookmark-start text:name="__RefHeading___Toc516_1750911381"/>Partie 2 : Présentation de l’entreprise<text:bookmark-end text:name="__RefHeading___Toc516_1750911381"/></text:h>
      <text:p text:style-name="P17"/>
      <text:h text:style-name="P18" text:outline-level="2"><text:bookmark-start text:name="__RefHeading___Toc610_1750911381"/>2a) L’entreprise La Ville aux Dames auto école<text:bookmark-end text:name="__RefHeading___Toc610_1750911381"/></text:h>
      <text:p text:style-name="P17"/>
      <text:p text:style-name="P19">L’entreprise <text:span text:style-name="T7">La Ville aux Dames auto école </text:span><text:s/>est une <text:span text:style-name="T7">auto école</text:span> exerçant principalement à <text:span text:style-name="T7">La Ville aux Dames</text:span> et sa périphérie, spécialisée dans <text:span text:style-name="T7">la formation personnalisée au permis de conduire, notamment le permis B (boite manuelle et automatique), la conduite accompagnée, la conduite supervisée, ainsi que le permis AM pour les cyclomoteurs</text:span>.</text:p>
      <text:p text:style-name="P19">L’agence se situe <text:span text:style-name="T8">108 Avenue Jeanne d’Arc, 37700 La Ville-aux-Dames</text:span>. Le bâtiment principal regroupe les différentes activités <text:span text:style-name="T9">telle que le code</text:span>.<text:tab/><text:tab/></text:p>
      <text:p text:style-name="P19"><text:soft-page-break/><text:span text:style-name="T10">Repris officiellement en mai</text:span> <text:span text:style-name="T10">1997</text:span>, l’entreprise a pu, depuis sa création, se positionner sur le marché tourangeau <text:span text:style-name="T11">et </text:span><text:span text:style-name="T12">au alentour </text:span><text:s/>dans le secteur <text:span text:style-name="T11">de l’auto école</text:span>. </text:p>
      <text:p text:style-name="P19">L’ambiance « familiale » de l’entreprise permet un cadre de travail plus agréable pour les salariés et une meilleure prise en charge <text:span text:style-name="T12">des apprentis</text:span>. En effet <text:span text:style-name="T12">La Ville aux Dames auto école</text:span> est proche de ses <text:span text:style-name="T12">apprentis</text:span> ce qui permet des relations plus amicales et des aides personnalisées en fonction d<text:span text:style-name="T13">es</text:span> <text:span text:style-name="T14">apprenti</text:span><text:span text:style-name="T13">s</text:span><text:span text:style-name="T14">.</text:span></text:p>
      <text:p text:style-name="P19"/>
      <text:h text:style-name="P20" text:outline-level="2"><text:bookmark-start text:name="__RefHeading___Toc650_787785042"/>2b) Les différents clients de l’entreprise<text:bookmark-end text:name="__RefHeading___Toc650_787785042"/></text:h>
      <text:p text:style-name="P6"><text:span text:style-name="T15">La Ville aux Dames auto école</text:span> s’adresse aussi bien aux <text:span text:style-name="T15">habitant de La Ville aux Dames</text:span> grâce à l<text:span text:style-name="T15">eur</text:span> <text:span text:style-name="T15">auto école se situant à La ville aux Dames</text:span> <text:span text:style-name="T15">qu’aux habitant de Saint Pierre des Corps, Tours etc</text:span>. Les autres capacités de l’entreprise telles que l<text:span text:style-name="T15">e code de la route peuvent être fait aussi bien en présentiel, qu’en distanciel <text:s/>le site </text:span><text:s/><text:span text:style-name="T16">Prépacode.</text:span></text:p>
      <text:p text:style-name="P21">Cette entreprise aux multiples services d’auto école permet de couvrir et d’atteindre un large panel de clients de particuliers comme de professionnels. La Ville aux Dames auto école est en mesure de proposer des services adaptés aux besoins spécifiques de ses clients. Son effectif réduit permet une proximité avec ses clients et une ambiance conviviale entre les collègues, ces aspects permettent de créer un cadre de travail plus agréable pour tous. </text:p>
      <text:p text:style-name="P6"/>
      <text:h text:style-name="P20" text:outline-level="2"><text:bookmark-start text:name="__RefHeading___Toc675_787785042"/><text:span text:style-name="T16">2</text:span>c) Le marché des auto-école à Tours<text:bookmark-end text:name="__RefHeading___Toc675_787785042"/></text:h>
      <text:p text:style-name="P6">Tours est une ville où le marché <text:span text:style-name="T17">des auto école</text:span> est constamment actif et en plein évolution. Grâce à son dynamisme économique et culturel la ville attire de nombreux investisseurs, familles et étudiants, ce qui crée une forte demande pour <text:span text:style-name="T17">l’</text:span>a<text:span text:style-name="T17">pprentissage du permis de conduire</text:span>, <text:span text:style-name="T17">le code de la route</text:span> et l<text:span text:style-name="T17">e permis pour AM (permis pour scooter)</text:span>. <text:span text:style-name="T17">La Ville aux Dames auto école</text:span> par sa connaissance de son marché se distingue en offrant des services personnalisés et <text:span text:style-name="T17">peut</text:span> qu’entreprise s’adapter aux besoins de ses clients et aux changements du marché <text:span text:style-name="T18">des auto école</text:span>. </text:p>
      <text:h text:style-name="P20" text:outline-level="2"><text:bookmark-start text:name="__RefHeading___Toc748_190627799"/>2d) Les obligations légales de l’entreprise<text:bookmark-end text:name="__RefHeading___Toc748_190627799"/></text:h>
      <text:p text:style-name="P22"><text:span text:style-name="T19">En tant qu’entreprise </text:span><text:span text:style-name="T20">d’auto école</text:span><text:span text:style-name="T19"> </text:span><text:span text:style-name="T20">La ville aux Dames auto école</text:span><text:span text:style-name="T19"> doit se conformer aux différentes règles et codes qui régissent son activité telles que le Code de la consommation et la réglementation </text:span><text:span text:style-name="T20">général sur la protection des données personnelles</text:span><text:span text:style-name="T19">. Elle se doit également de respecter </text:span><text:span text:style-name="Strong_20_Emphasis"><text:span text:style-name="T19">les lois en vigueur relatives à l’enseignement de la conduite</text:span></text:span><text:span text:style-name="T19">, notamment le </text:span><text:span text:style-name="Strong_20_Emphasis"><text:span text:style-name="T19">Code de la route</text:span></text:span><text:span text:style-name="T19">, le </text:span><text:span text:style-name="Strong_20_Emphasis"><text:span text:style-name="T19">Code de l’éducation</text:span></text:span><text:span text:style-name="T19">, ainsi que les </text:span><text:span text:style-name="Strong_20_Emphasis"><text:span text:style-name="T19">réglementations spécifiques fixées par le ministère de l’Intérieur</text:span></text:span><text:span text:style-name="T19">, telles que les obligations liées à l’agrément préfectoral, la formation des enseignants (diplôme BEPECASER ou titre professionnel ECSR), la transparence des tarifs, et le respect des normes d’encadrement des élèves. Elle doit aussi se conformer aux exigences de </text:span><text:span text:style-name="Strong_20_Emphasis"><text:span text:style-name="T19">traçabilité des formations</text:span></text:span><text:span text:style-name="T19"> via le dispositif </text:span><text:span text:style-name="Strong_20_Emphasis"><text:span text:style-name="T19">Réseau E-Learning ou Livret d’apprentissage numérique</text:span></text:span><text:span text:style-name="T19">, tout en garantissant un environnement sécurisé et conforme aux règles d’</text:span><text:span text:style-name="Strong_20_Emphasis"><text:span text:style-name="T19">hygiène, sécurité et accessibilité</text:span></text:span><text:span text:style-name="T19"> des locaux. </text:span><text:span text:style-name="Strong_20_Emphasis"><text:span text:style-name="T21">La Ville aux Dames Auto-École</text:span></text:span><text:span text:style-name="T21">, en tant qu’entreprise, est tenue de respecter les </text:span><text:span text:style-name="Strong_20_Emphasis"><text:span text:style-name="T21">dispositions du droit commercial français</text:span></text:span><text:span text:style-name="T21">, notamment en ce qui concerne la gestion de sa structure, la tenue des </text:span><text:soft-page-break/><text:span text:style-name="Strong_20_Emphasis"><text:span text:style-name="T21">assemblées générales</text:span></text:span><text:span text:style-name="T21">, et les </text:span><text:span text:style-name="Strong_20_Emphasis"><text:span text:style-name="T21">relations entre associés</text:span></text:span><text:span text:style-name="T21">, si elle est constituée en société. À ce titre, elle est soumise aux obligations comptables, fiscales et administratives prévues par la loi.<text:line-break/>Comme toute entreprise, </text:span><text:span text:style-name="Strong_20_Emphasis"><text:span text:style-name="T21">elle doit également se conformer au Code du travail français</text:span></text:span><text:span text:style-name="T21">, ce qui implique le respect des règles relatives aux </text:span><text:span text:style-name="Strong_20_Emphasis"><text:span text:style-name="T21">conditions de travail</text:span></text:span><text:span text:style-name="T21">, à la </text:span><text:span text:style-name="Strong_20_Emphasis"><text:span text:style-name="T21">durée légale du temps de travail</text:span></text:span><text:span text:style-name="T21">, aux </text:span><text:span text:style-name="Strong_20_Emphasis"><text:span text:style-name="T21">congés payés</text:span></text:span><text:span text:style-name="T21">, ainsi qu’à la </text:span><text:span text:style-name="Strong_20_Emphasis"><text:span text:style-name="T21">santé et à la sécurité des salariés</text:span></text:span><text:span text:style-name="T21">, notamment pour les enseignants de la conduite. </text:span></text:p>
      <text:p text:style-name="P6"><text:span text:style-name="T22"/></text:p>
      <text:h text:style-name="P23" text:outline-level="2"><text:bookmark-start text:name="__RefHeading___Toc1019_190627799"/><text:span text:style-name="T22">2</text:span><text:span text:style-name="T23">e</text:span><text:span text:style-name="T24">) Les concurrents de La Ville aux Dames auto école</text:span><text:bookmark-end text:name="__RefHeading___Toc1019_190627799"/></text:h>
      <text:p text:style-name="P24"><text:span text:style-name="Strong_20_Emphasis"><text:span text:style-name="T19">La Ville aux Dames Auto-École</text:span></text:span><text:span text:style-name="T19"> fait face à une forte concurrence dans la région. Elle est en compétition avec d’autres auto-écoles bien implantées localement et parfois affiliées à des réseaux nationaux comme </text:span><text:span text:style-name="Strong_20_Emphasis"><text:span text:style-name="T19">CER</text:span></text:span><text:span text:style-name="T19">, </text:span><text:span text:style-name="Strong_20_Emphasis"><text:span text:style-name="T19">Ecf</text:span></text:span><text:span text:style-name="T19"> ou </text:span><text:span text:style-name="Strong_20_Emphasis"><text:span text:style-name="T19">Ornikar</text:span></text:span><text:span text:style-name="T19">, qui bénéficient d’une forte visibilité en ligne et d’outils numériques avancés. À cela s’ajoutent des concurrents de taille plus modeste, mais tout aussi actifs, comme des </text:span><text:span text:style-name="Strong_20_Emphasis"><text:span text:style-name="T19">auto-écoles indépendantes</text:span></text:span><text:span text:style-name="T19"> opérant dans les communes voisines, avec des offres attractives et des services de proximité. </text:span></text:p>
      <text:p text:style-name="P6"><text:span text:style-name="T24"/></text:p>
      <text:p text:style-name="P6"><text:span text:style-name="T24"/></text:p>
      <text:p text:style-name="P6"><text:span text:style-name="T24"/></text:p>
      <text:p text:style-name="P6"><text:span text:style-name="T24"/></text:p>
      <text:p text:style-name="P6"><text:span text:style-name="T24"/></text:p>
      <text:p text:style-name="P6"><text:span text:style-name="T24"/></text:p>
      <text:p text:style-name="P6"><text:span text:style-name="T24"/></text:p>
      <text:p text:style-name="P6"><draw:frame draw:style-name="fr1" draw:name="Image1" text:anchor-type="char" svg:x="-0.062cm" svg:y="0.044cm" svg:width="17.136cm" svg:height="13.543cm" draw:z-index="0"><draw:image xlink:href="Pictures/100000010000020300000197C9B95D5D.png" xlink:type="simple" xlink:show="embed" xlink:actuate="onLoad" draw:mime-type="image/png"/></draw:frame><text:soft-page-break/><text:span text:style-name="T24"/></text:p>
      <text:p text:style-name="P25">Carte des principaux concurrents de <text:span text:style-name="T25">La ville aux Dames auto école</text:span></text:p>
      <text:p text:style-name="P26"><text:span text:style-name="T26">Comme nous pouvons le constater sur la carte, </text:span><text:span text:style-name="Strong_20_Emphasis"><text:span text:style-name="T26">le centre de Tours regroupe une forte concentration d’auto-écoles</text:span></text:span><text:span text:style-name="T26">, avec de nombreux établissements bien implantés comme </text:span><text:span text:style-name="Strong_20_Emphasis"><text:span text:style-name="T26">CityZen</text:span></text:span><text:span text:style-name="T26">, </text:span><text:span text:style-name="Strong_20_Emphasis"><text:span text:style-name="T26">Action Conduite</text:span></text:span><text:span text:style-name="T26">, </text:span><text:span text:style-name="Strong_20_Emphasis"><text:span text:style-name="T26">M'Auto School</text:span></text:span><text:span text:style-name="T26"> ou </text:span><text:span text:style-name="Strong_20_Emphasis"><text:span text:style-name="T26">Avenir Auto Moto</text:span></text:span><text:span text:style-name="T26">. Cette densité témoigne d’un </text:span><text:span text:style-name="Strong_20_Emphasis"><text:span text:style-name="T26">niveau de concurrence élevé</text:span></text:span><text:span text:style-name="T26"> dans la région, notamment autour du centre-ville.</text:span></text:p>
      <text:p text:style-name="Text_20_body"><text:span text:style-name="T19">Dans ce contexte, </text:span><text:span text:style-name="Strong_20_Emphasis"><text:span text:style-name="T19">La Ville aux Dames Auto‑École</text:span></text:span><text:span text:style-name="T19">, bien que située en périphérie à l’est de Tours, se retrouve confrontée à une </text:span><text:span text:style-name="Strong_20_Emphasis"><text:span text:style-name="T19">pression concurrentielle importante</text:span></text:span><text:span text:style-name="T19">, surtout si l’on considère la taille modeste de sa structure comparée à celle de certains groupes ou réseaux nationaux. La concurrence serait probablement moins forte si elle n’était opposée qu’à des auto-écoles de dimension équivalente.</text:span></text:p>
      <text:p text:style-name="Text_20_body"><text:span text:style-name="T19">L’entreprise dispose malgré cela de </text:span><text:span text:style-name="Strong_20_Emphasis"><text:span text:style-name="T19">plusieurs avantages concurrentiels</text:span></text:span><text:span text:style-name="T19"> (proximité locale, relation de confiance, tarification adaptée, etc.), mais elle doit également faire face à </text:span><text:span text:style-name="Strong_20_Emphasis"><text:span text:style-name="T19">certaines menaces</text:span></text:span><text:span text:style-name="T19"> ou </text:span><text:span text:style-name="Strong_20_Emphasis"><text:span text:style-name="T19">risques d’activité</text:span></text:span><text:span text:style-name="T19">.</text:span></text:p>
      <text:p text:style-name="P27"><text:span text:style-name="T24"/></text:p>
      <text:p text:style-name="P27"><text:span text:style-name="T24"/></text:p>
      <text:h text:style-name="P28" text:outline-level="1"><text:bookmark-start text:name="__RefHeading___Toc1084_190627799"/><text:soft-page-break/>P<text:span text:style-name="T27">artie </text:span>3 : Présentation des activités réalisées<text:bookmark-end text:name="__RefHeading___Toc1084_190627799"/></text:h>
      <text:p text:style-name="P27">Lors de mon stage au sein de l’entreprise <text:span text:style-name="T28">La Ville aux Dames auto école</text:span> j’ai pu effectuer différentes tâches que je vais ici développer. </text:p>
      <text:h text:style-name="P23" text:outline-level="2"><text:bookmark-start text:name="__RefHeading___Toc1154_190627799"/><text:span text:style-name="T29">3-</text:span><text:span text:style-name="T24">a) Mod</text:span><text:span text:style-name="T30">ification de la page Wordpress </text:span><text:span text:style-name="T31">et de OVH</text:span><text:span text:style-name="T30">.</text:span><text:bookmark-end text:name="__RefHeading___Toc1154_190627799"/></text:h>
      <text:p text:style-name="P29"><text:span text:style-name="T32">La modification de la page Wordpress a été ma mission principal durant tout le stage, que ce soit la mise à jour des plugins, la modification des pages ou l’optimisation d’éléments du site comme par exemple le formulaire de contact. </text:span><text:span text:style-name="T33">La mise à jour des plugins Wordpress est essentielle pour garantir la sécurité, la compatibilité et les performances de votre site. Elle permet de corriger des failles de sécurité, d’éviter les bugs liés aux nouvelles versions de Wordpress, d’optimiser la vitesse de chargement et de bénéficier de nouvelles fonctionnalités. Négliger ces mises à jour peut exposer votre site à des attaques ou provoquer des dysfonctionnements. Il est donc important de les effectuer régulièrement, idéalement après avoir sauvegardé le site. </text:span><text:span text:style-name="T34">Lors de mon premier jour de stage, j’ai commencé la matinée par la prise en main du site Wordpress. Après avoir obtenu les codes d’accès, j’ai exploré l’interface d’administration afin d’observer l’état actuel du site et les possibilités de modifications. Je me suis ensuite intéressé aux plugins installés pour évaluer les améliorations possibles.Le plugin </text:span><text:span text:style-name="Emphasis"><text:span text:style-name="T34">Child Theme Configurator</text:span></text:span><text:span text:style-name="T34"> permettait de créer un thème enfant afin de modifier le design ou certaines fonctionnalités sans altérer le thème principal, ce qui garantit la pérennité des personnalisations en cas de mise à jour. </text:span><text:span text:style-name="Strong_20_Emphasis"><text:span text:style-name="T34">Child Theme Configurator</text:span></text:span><text:span text:style-name="T34"> sert à créer un thème enfant dans Wordpress, ce qui permet de modifier un thème sans toucher au thème original. Ainsi, vos personnalisations sont conservées même après les mises à jour du thème parent. C’est un outil simple et pratique pour personnaliser son site en toute sécurité. </text:span><text:span text:style-name="Strong_20_Emphasis"><text:span text:style-name="T34">Child Theme Configurator</text:span></text:span><text:span text:style-name="T34"> est un plugin Wordpress qui sert à créer et gérer facilement un </text:span><text:span text:style-name="Emphasis"><text:span text:style-name="T34">thème enfant</text:span></text:span><text:span text:style-name="T34"> à partir d’un thème Wordpress existant. Un thème enfant permet de personnaliser l’apparence ou le code de son site sans modifier directement le thème principal, ce qui évite de perdre ses modifications lors des mises à jour. Ce plugin analyse le thème parent, copie sa structure, et génère un thème enfant prêt à l’emploi. Il facilite aussi la gestion des styles CSS, des scripts et des fonctions PHP dans un environnement sécurisé et visuel. </text:span></text:p>
      <text:p text:style-name="P30"><text:span text:style-name="Emphasis"><text:span text:style-name="T34">MainWP</text:span></text:span><text:span text:style-name="T34"> servait à centraliser la gestion de plusieurs sites </text:span><draw:frame draw:style-name="fr1" draw:name="Image2 Copie 1" text:anchor-type="char" svg:x="-2cm" svg:y="-0.252cm" svg:width="21.001cm" svg:height="2.21cm" draw:z-index="1"><draw:image xlink:href="Pictures/1000000100000636000000BB48B667E0.png" xlink:type="simple" xlink:show="embed" xlink:actuate="onLoad" draw:mime-type="image/png"/></draw:frame><text:span text:style-name="T34">Wordpress depuis un tableau de bord unique, facilitant le suivi des mises à jour, des extensions et de la sécurité.</text:span><text:span text:style-name="Strong_20_Emphasis"><text:span text:style-name="T34">MainWP Child</text:span></text:span><text:span text:style-name="T34"> est un plugin Wordpress utilisé pour connecter un site Wordpress à une installation </text:span><text:span text:style-name="Strong_20_Emphasis"><text:span text:style-name="T34">MainWP Dashboard</text:span></text:span><text:span text:style-name="T34">, qui permet de gérer plusieurs sites Wordpress à partir d’un seul tableau de bord centralisé. Concrètement, </text:span><text:span text:style-name="Strong_20_Emphasis"><text:span text:style-name="T34">MainWP Child</text:span></text:span><text:span text:style-name="T34"> est installé sur les sites que l’on veut contrôler à distance (mise à jour, sauvegarde, surveillance de sécurité, etc.). Il agit comme un pont entre le site géré et le tableau de bord principal. C’est un outil très utile pour les agences, les free-lances ou toute personne qui administre plusieurs sites Wordpress.</text:span></text:p>
      <text:p text:style-name="P30"><draw:frame draw:style-name="fr1" draw:name="Image26 Copie 1" text:anchor-type="char" svg:x="-1.799cm" svg:y="0cm" svg:width="20.736cm" svg:height="1.85cm" draw:z-index="22"><draw:image xlink:href="Pictures/100000010000062B0000008D7EFD832B.png" xlink:type="simple" xlink:show="embed" xlink:actuate="onLoad" draw:mime-type="image/png"/></draw:frame><text:soft-page-break/><text:span text:style-name="T34"/></text:p>
      <text:p text:style-name="P30"><text:span text:style-name="T34"><text:s/>Enfin, </text:span><text:span text:style-name="Emphasis"><text:span text:style-name="T34">Disable XML-RPC Pingback</text:span></text:span><text:span text:style-name="T34"> permettait de désactiver la fonctionnalité XML-RPC afin de renforcer la sécurité du site, notamment contre les attaques par déni de service.Le plugin </text:span><text:span text:style-name="Strong_20_Emphasis"><text:span text:style-name="T34">Disable XML-RPC Pingback</text:span></text:span><text:span text:style-name="T34"> sert à désactiver la fonction </text:span><text:span text:style-name="Emphasis"><text:span text:style-name="T34">pingback</text:span></text:span><text:span text:style-name="T34"> de Wordpress via XML-RPC. Cela permet de </text:span><text:span text:style-name="Strong_20_Emphasis"><text:span text:style-name="T34">renforcer la sécurité</text:span></text:span><text:span text:style-name="T34"> du site en empêchant certaines attaques DDoS ou tentatives de piratage utilisant cette fonctionnalité. Il garde XML-RPC actif si nécessaire, mais bloque uniquement la partie risquée. </text:span></text:p>
      <text:p text:style-name="P31"><draw:frame draw:style-name="fr1" draw:name="Image27 Copie 1" text:anchor-type="char" svg:x="-1.99cm" svg:y="0.106cm" svg:width="20.99cm" svg:height="1.57cm" draw:z-index="2"><draw:image xlink:href="Pictures/100000010000062900000076EA91DE3C.png" xlink:type="simple" xlink:show="embed" xlink:actuate="onLoad" draw:mime-type="image/png"/></draw:frame><text:span text:style-name="T34"/></text:p>
      <text:p text:style-name="P32"><text:span text:style-name="T35">Une mise à jour de Stackable Blocs Gutenberg a été éffectuer. </text:span><text:span text:style-name="Strong_20_Emphasis"><text:span text:style-name="T35">Stackable – Blocs Gutenberg</text:span></text:span><text:span text:style-name="T35"> est un plugin Wordpress qui ajoute </text:span><text:span text:style-name="Strong_20_Emphasis"><text:span text:style-name="T35">des blocs de contenu avancés</text:span></text:span><text:span text:style-name="T35"> à l’éditeur Gutenberg. Il permet de créer facilement des mises en page modernes et visuelles sans coder, grâce à des blocs stylés comme témoignages, grilles, compteurs, boutons animés, etc. Parfait pour personnaliser un site de façon professionnelle. </text:span><text:span text:style-name="T34"><text:s/></text:span></text:p>
      <text:p text:style-name="P32"><draw:frame draw:style-name="fr1" draw:name="Image3 Copie 1" text:anchor-type="char" svg:x="-1.998cm" svg:y="-0.111cm" svg:width="20.999cm" svg:height="1.926cm" draw:z-index="3"><draw:image xlink:href="Pictures/1000000100000622000000B2357B29C9.png" xlink:type="simple" xlink:show="embed" xlink:actuate="onLoad" draw:mime-type="image/png"/></draw:frame><text:span text:style-name="T34"/></text:p>
      <text:p text:style-name="P33"><text:span text:style-name="T34">En parallèle, j’ai vérifié les informations du serveur via l’hébergeur OVH, et constaté que la version de PHP utilisée était obsolète (7.3.33). J’ai donc procédé à une mise à jour vers la version 8.3 afin d’améliorer la sécurité et la compatibilité du site. L’après-midi, après cette mise à niveau, j’ai remplacé un plugin qui n’était plus maintenu par un autre plugin équivalent, mais régulièrement mis à jour. J’ai choisi </text:span><text:span text:style-name="Emphasis"><text:span text:style-name="T34">Contact Form 7</text:span></text:span><text:span text:style-name="T34">, un plugin fiable et largement utilisé, pour créer un nouveau formulaire de contact fonctionnel et sécurisé. </text:span></text:p>
      <text:p text:style-name="P33"><draw:frame draw:style-name="fr1" draw:name="Image22 Copie 1" text:anchor-type="char" svg:x="0.095cm" svg:y="-0.245cm" svg:width="17cm" svg:height="9.026cm" draw:z-index="19"><draw:image xlink:href="Pictures/1000000100000488000002681A50C6C1.png" xlink:type="simple" xlink:show="embed" xlink:actuate="onLoad" draw:mime-type="image/png"/></draw:frame><text:soft-page-break/><text:span text:style-name="T34"/></text:p>
      <text:p text:style-name="P34"><text:span text:style-name="Strong_20_Emphasis"><text:span text:style-name="T34">Contact Form 7</text:span></text:span><text:span text:style-name="T34"> est un plugin Wordpress très populaire qui permet de créer facilement des formulaires de contact personnalisés sur un site web. Il sert principalement à permettre aux visiteurs d’envoyer des messages ou des demandes via un formulaire directement intégré dans une page ou un article. <text:s/>Il est très flexible, gratuit, et s’adapte bien à tous types de sites Wordpress. </text:span></text:p>
      <text:p text:style-name="P33"><draw:frame draw:style-name="fr1" draw:name="Image23 Copie 1" text:anchor-type="char" svg:x="-1.843cm" svg:y="0.148cm" svg:width="20.844cm" svg:height="1.173cm" draw:z-index="20"><draw:image xlink:href="Pictures/100000010000062A0000005967D898D7.png" xlink:type="simple" xlink:show="embed" xlink:actuate="onLoad" draw:mime-type="image/png"/></draw:frame><text:span text:style-name="T34"/></text:p>
      <text:p text:style-name="P35"><text:span text:style-name="T36">Ensuite le jour suivant j’ai lancé un audit avec l’outil Lighthouse afin d’évaluer les performances du site et mesurer les améliorations apportées. Après avoir remplacé l’ancien formulaire par un nouveau, créé avec </text:span><text:span text:style-name="Emphasis"><text:span text:style-name="T36">Contact Form 7</text:span></text:span><text:span text:style-name="T36">, une nette amélioration a été constatée : l’indice de performance fourni par Lighthouse est passé de 67 à 97, indiquant un gain significatif en rapidité et en efficacité. Par la suite, suivant les recommandations de mon maître de stage, j’ai ajouté un plugin dédié à l’optimisation du référencement naturel du site. J’ai choisi </text:span><text:span text:style-name="Emphasis"><text:span text:style-name="T36">Rank Math SEO</text:span></text:span><text:span text:style-name="T36">, un outil puissant et complet qui facilite le paramétrage des balises méta, la gestion du sitemap, et l’analyse SEO en temps réel.</text:span><text:span text:style-name="Strong_20_Emphasis"><text:span text:style-name="T36">Rank Math SEO</text:span></text:span><text:span text:style-name="T36"> est un plugin Wordpress qui sert à optimiser le référencement (SEO) d’un site web. Il aide à améliorer la visibilité sur les moteurs de recherche comme Google en proposant des outils pour optimiser les titres, les méta-descriptions, les mots-clés, les liens internes, et plus encore. Rank Math offre aussi une analyse SEO en temps réel lors de la rédaction des articles, la gestion des sitemap XML, l’intégration avec Google Search Console, et même des options avancées pour le SEO local ou WooCommerce. C’est un outil puissant, intuitif et gratuit dans sa version de base. </text:span></text:p>
      <text:p text:style-name="P33"><text:span text:style-name="T36"/></text:p>
      <text:p text:style-name="P36"><draw:frame draw:style-name="fr1" draw:name="Image4 Copie 1" text:anchor-type="char" svg:x="0.046cm" svg:y="-0.182cm" svg:width="13.153cm" svg:height="4.004cm" draw:z-index="4"><draw:image xlink:href="Pictures/10000001000000C50000003C3A5BBC95.png" xlink:type="simple" xlink:show="embed" xlink:actuate="onLoad" draw:mime-type="image/png"/></draw:frame><text:span text:style-name="T36"/></text:p>
      <text:p text:style-name="P36"><text:span text:style-name="T36"/></text:p>
      <text:p text:style-name="P36"><text:soft-page-break/><text:span text:style-name="T36"/></text:p>
      <text:p text:style-name="P36"><text:span text:style-name="T36"/></text:p>
      <text:p text:style-name="P36"><text:span text:style-name="T36"/></text:p>
      <text:p text:style-name="P36"><draw:frame draw:style-name="fr1" draw:name="Image24 Copie 1" text:anchor-type="char" svg:x="-1.799cm" svg:y="0.062cm" svg:width="20.8cm" svg:height="1.476cm" draw:z-index="21"><draw:image xlink:href="Pictures/100000010000062A0000007076E5F877.png" xlink:type="simple" xlink:show="embed" xlink:actuate="onLoad" draw:mime-type="image/png"/></draw:frame><text:span text:style-name="T36"/></text:p>
      <text:p text:style-name="P37"><text:span text:style-name="T36"><text:s/>J’ai pris le temps de le configurer correctement pour maximiser sa pertinence et son impact. Enfin, dans un souci d’optimisation générale, j’ai supprimé les thèmes inutilisés présents dans l’interface Wordpress afin de réduire les risques de vulnérabilités et d’alléger l’environnement du site. </text:span><text:span text:style-name="T37">Ensuite je me suis concentré sur le renforcement de la sécurité du site Wordpress. J’ai procédé à plusieurs ajustements au niveau des paramètres du système afin de réduire les risques d’intrusion ou d’exploitation de failles. Parmi ces actions, j’ai désactivé l’éditeur de fichiers intégré à Wordpress, afin d’empêcher toute modification directe du code via l’interface d’administration, ce qui limite les risques en cas de piratage. J’ai également empêché l’exécution de code dans le dossier « Upload</text:span><text:span text:style-name="T38">s</text:span><text:span text:style-name="T37"> », qui est souvent ciblé pour injecter des scripts malveillants. J’ai ensuite masqué la version exacte de Wordpress utilisée, afin de compliquer la tâche des attaquants qui cherchent à exploiter des vulnérabilités spécifiques à une version donnée. D’autres mesures ont été mises en place, comme la désactivation du retour automatique vers la page de connexion après un échec, la désactivation de la navigation dans les répertoires du site, ou encore la prévention de l’énumération des comptes utilisateurs pour éviter les attaques par force brute ciblée. J’ai aussi veillé à ce que l’en-tête HTTP "X-Powered-By" ne révèle aucune information technique sur le serveur, et j’ai désactivé le protocole XML-RPC, souvent utilisé dans des attaques DDoS ou des tentatives d'accès à distance. Enfin, j’ai bloqué l’enregistrement automatique des utilisateurs dans le cas où leur identifiant correspond au nom affiché, afin de réduire les risques liés à la prévisibilité des identifiants. Toutes ces mesures contribuent à renforcer la protection globale du site.</text:span><text:span text:style-name="T39">Ensuite Dans le cadre de mon stage, j’ai eu l’occasion d’améliorer la sécurité du site web de l’auto-école </text:span><text:span text:style-name="Emphasis"><text:span text:style-name="T39">La Ville aux Dames</text:span></text:span><text:span text:style-name="T39">. Pour cela, j’ai utilisé le plugin </text:span><text:span text:style-name="Strong_20_Emphasis"><text:span text:style-name="T39">Really Simple SSL Security</text:span></text:span><text:span text:style-name="T39">, un outil fiable et simple d’utilisation intégré à WordPress. Ce plugin m’a permis de forcer automatiquement le passage du site en HTTPS, ce qui signifie que toutes les données échangées entre le site et ses utilisateurs sont désormais cryptées. Cette mise en place assure une meilleure protection des informations personnelles des visiteurs, comme les formulaires de contact ou les données de connexion. En plus de renforcer la sécurité, cela renvoie également une image plus professionnelle et sérieuse de l’auto-école, ce qui est essentiel dans un contexte concurrentiel. </text:span><text:span text:style-name="T37"><text:s/></text:span></text:p>
      <text:p text:style-name="P37"><draw:frame draw:style-name="fr2" draw:name="Image9 Copie 1" text:anchor-type="char" svg:width="17cm" svg:height="8.685cm" draw:z-index="9"><draw:image xlink:href="Pictures/10000001000006700000034AA0676B4D.png" xlink:type="simple" xlink:show="embed" xlink:actuate="onLoad" draw:mime-type="image/png"/></draw:frame><text:soft-page-break/><text:span text:style-name="T37"/></text:p>
      <text:p text:style-name="P37"><text:span text:style-name="T40">Après cela j’ai commencé la journée par un test de sécurité à l’aide du plugin </text:span><text:span text:style-name="Emphasis"><text:span text:style-name="T40">Really Simple SSL Security</text:span></text:span><text:span text:style-name="T40">. Après avoir configuré ses paramètres avancés, j’ai obtenu une évaluation de sécurité avec la note maximale, A+. J’ai notamment ajusté les options liées aux en-têtes HTTP, en modifiant les paramètres </text:span><text:span text:style-name="Emphasis"><text:span text:style-name="T40">Content-Security-Policy</text:span></text:span><text:span text:style-name="T40">, </text:span><text:span text:style-name="Emphasis"><text:span text:style-name="T40">Permissions-Policy</text:span></text:span><text:span text:style-name="T40"> et </text:span><text:span text:style-name="Emphasis"><text:span text:style-name="T40">Cross-Origin-Resource-Policy</text:span></text:span><text:span text:style-name="T40">, afin de mieux contrôler ce que les navigateurs peuvent charger et renforcer ainsi la protection contre les attaques externes. L’après-midi, j’ai installé et configuré le plugin </text:span><text:span text:style-name="Emphasis"><text:span text:style-name="T40">WordFence Security</text:span></text:span><text:span text:style-name="T40">, un outil très complet permettant de détecter les vulnérabilités, les malwares et les tentatives d’intrusion. Lors de la première analyse du site, une alerte est apparue concernant un fichier suspect nommé </text:span><text:span text:style-name="Strong_20_Emphasis"><text:span text:style-name="T40">bizarre.txt</text:span></text:span><text:span text:style-name="T40">, dans lequel WordFence avait détecté la présence d’un malware. </text:span></text:p>
      <text:p text:style-name="P36"><draw:frame draw:style-name="fr1" draw:name="Image5 Copie 1" text:anchor-type="char" svg:x="-0.187cm" svg:y="0.148cm" svg:width="11.822cm" svg:height="3.443cm" draw:z-index="5"><draw:image xlink:href="Pictures/10000001000000C70000003AD4BF4403.png" xlink:type="simple" xlink:show="embed" xlink:actuate="onLoad" draw:mime-type="image/png"/></draw:frame><text:span text:style-name="T40"/></text:p>
      <text:p text:style-name="P36"><text:span text:style-name="T40"/></text:p>
      <text:p text:style-name="P36"><text:span text:style-name="T40"/></text:p>
      <text:p text:style-name="P36"><text:span text:style-name="T40"/></text:p>
      <text:p text:style-name="P36"><text:span text:style-name="T40"/></text:p>
      <text:p text:style-name="P36"><draw:frame draw:style-name="fr1" draw:name="Image6 Copie 1" text:anchor-type="char" svg:x="-0.039cm" svg:y="-0.203cm" svg:width="11.673cm" svg:height="3.433cm" draw:z-index="6"><draw:image xlink:href="Pictures/100000010000037400000104C590B23E.png" xlink:type="simple" xlink:show="embed" xlink:actuate="onLoad" draw:mime-type="image/png"/></draw:frame><text:span text:style-name="T40"/></text:p>
      <text:p text:style-name="P36"><text:span text:style-name="T40"/></text:p>
      <text:p text:style-name="P36"><text:span text:style-name="T40"/></text:p>
      <text:p text:style-name="P36"><text:span text:style-name="T40"/></text:p>
      <text:p text:style-name="P36"><text:span text:style-name="T40"/></text:p>
      <text:p text:style-name="P36"><draw:frame draw:style-name="fr1" draw:name="Image7" text:anchor-type="char" svg:x="-0.416cm" svg:y="-0.131cm" svg:width="12.093cm" svg:height="2.404cm" draw:z-index="7"><draw:image xlink:href="Pictures/10000001000000CE00000029232A3671.png" xlink:type="simple" xlink:show="embed" xlink:actuate="onLoad" draw:mime-type="image/png"/></draw:frame><text:span text:style-name="T40"/></text:p>
      <text:p text:style-name="P36"><text:span text:style-name="T40"/></text:p>
      <text:p text:style-name="P36"><text:soft-page-break/><text:span text:style-name="T40"/></text:p>
      <text:p text:style-name="P36"><draw:frame draw:style-name="fr1" draw:name="Image8" text:anchor-type="char" svg:x="-0.773cm" svg:y="0.415cm" svg:width="13.148cm" svg:height="3.743cm" draw:z-index="8"><draw:image xlink:href="Pictures/10000001000003CD0000011541C52687.png" xlink:type="simple" xlink:show="embed" xlink:actuate="onLoad" draw:mime-type="image/png"/></draw:frame><text:span text:style-name="T40"/></text:p>
      <text:p text:style-name="P36"><text:span text:style-name="T40"/></text:p>
      <text:p text:style-name="P36"><text:span text:style-name="T40"/></text:p>
      <text:p text:style-name="P36"><text:span text:style-name="T40"/></text:p>
      <text:p text:style-name="P36"><text:span text:style-name="T40"/></text:p>
      <text:p text:style-name="P36"><text:span text:style-name="T40"/></text:p>
      <text:p text:style-name="P38"><text:span text:style-name="T40">Face à cette situation, j’ai commencé par faire des recherches afin de mieux comprendre l’origine et le contenu de ce fichier. N’ayant trouvé aucune information concluante, j’ai ensuite demandé conseil à mes collègues Adam et Rafael. Pour confirmer mes conclusions et garantir une décision appropriée, j’ai pris l’initiative d’en informer également Madame Caramigeas, </text:span><text:span text:style-name="T41">ma professeure référente</text:span><text:span text:style-name="T40"> afin d’avoir son retour avant toute action définitive. </text:span><text:span text:style-name="T42">En attendant une réponse j’ai poursuivi mes recherches concernant le fichier suspect détecté la veille, en lien avec l’alerte de sécurité émise par WordFence. Dans l’attente d’un retour de Madame Caramigeas, j’ai approfondi mes investigations pour tenter de comprendre l’origine exacte de ce fichier, son rôle éventuel dans le fonctionnement du site et les risques qu’il pouvait représenter. Cette démarche m’a permis de renforcer ma vigilance sur la sécurité web tout en me familiarisant davantage avec l’analyse de fichiers suspects et la gestion des incidents potentiels sur un site Wordpress de La ville aux Dames auto école. </text:span><text:span text:style-name="T43">Suite à la réponse de Madame Caramigeas concernant le fichier suspect, j’ai poursuivi mes démarches pour tenter de le modifier ou de le supprimer sans causer de dysfonctionnement. Cependant, malgré plusieurs tentatives, je n’ai pas réussi à exploiter ce fichier de manière sécurisée. J’ai tout de même essayé de le supprimer, ce qui a immédiatement entraîné une erreur 500, aussi bien sur le site public que sur l’interface d’administration de Wordpress. Face à cette situation, j’ai continué mes recherches pour trouver une méthode permettant de modifier ou de neutraliser le code du fichier sans perturber le fonctionnement du site, mais sans succès pour le moment. Cette expérience m’a permis de mieux comprendre la fragilité de certains fichiers système et l’importance d’agir avec prudence lorsqu’on intervient sur des éléments critiques d’un site web. </text:span><text:span text:style-name="T44">J</text:span><text:span text:style-name="T43">e me suis davantage concentré sur l’optimisation du référencement du site afin d’améliorer sa visibilité sur les moteurs de recherche. Mon objectif principal était de faire en sorte que le site apparaisse parmi les premiers résultats lorsqu’un utilisateur recherche des termes clés tels que « La Ville aux Dames auto-école ». Grâce aux réglages effectués, ce résultat a été atteint : le site figure désormais en première position pour cette requête. J’ai également travaillé à optimiser le plugin </text:span><text:span text:style-name="Emphasis"><text:span text:style-name="T43">Rank Math SEO</text:span></text:span><text:span text:style-name="T43"> en affinant ses paramètres, en configurant les balises m</text:span><text:span text:style-name="T38">é</text:span><text:span text:style-name="T43">ta, en améliorant les titres et descriptions, et en soumettant un sitemap aux moteurs de recherche, dans le but d’augmenter encore la performance SEO globale du site. </text:span><text:span text:style-name="T45">J</text:span><text:span text:style-name="T43">’ai débuté par une phase d’analyse comparative en consultant les sites web d’autres auto-écoles. L’objectif était d’observer leur structure, leur mise en page, ainsi que les éléments mis en avant afin d’identifier des pistes d’amélioration pour le site sur lequel je travaille. Cette phase de veille concurrentielle s’est étalée sur plusieurs jours afin de collecter suffisamment d’idées pertinentes. À la suite de ces recherches, j’ai commencé à retravailler certaines sections du site, notamment la page d’accueil et la page dédiée au permis B. Les modifications apportées visaient à améliorer la clarté des informations, la navigation ainsi que l’impact visuel, dans le but de </text:span><text:soft-page-break/><text:span text:style-name="T43">rendre le site plus attractif et plus ergonomique pour les visiteurs. </text:span><text:span text:style-name="T46">E</text:span><text:span text:style-name="T43">n suivant les consignes de mon maître de stage, j’ai décidé d’ajouter des images des voitures utilisées par l’auto-école, notamment une BMW Série 1 et une Opel Corsa noire. </text:span></text:p>
      <text:p text:style-name="P38"><draw:frame draw:style-name="fr1" draw:name="Image14 Copie 1" text:anchor-type="char" svg:x="0cm" svg:y="0.422cm" svg:width="17cm" svg:height="9.267cm" draw:z-index="13"><draw:image xlink:href="Pictures/10000001000005B60000031DCCF26CA6.png" xlink:type="simple" xlink:show="embed" xlink:actuate="onLoad" draw:mime-type="image/png"/></draw:frame><text:span text:style-name="T43"/></text:p>
      <text:p text:style-name="P38"><draw:frame draw:style-name="fr1" draw:name="Image15 Copie 1" text:anchor-type="char" svg:x="0cm" svg:y="0.113cm" svg:width="17cm" svg:height="7.671cm" draw:z-index="14"><draw:image xlink:href="Pictures/10000001000005BD00000297E0F9AA44.png" xlink:type="simple" xlink:show="embed" xlink:actuate="onLoad" draw:mime-type="image/png"/></draw:frame><text:span text:style-name="T43"/></text:p>
      <text:p text:style-name="P39"><text:span text:style-name="T43">Par ailleurs, j’ai adapté </text:span><text:span text:style-name="T47">les pages Permis boite auto, Conduite accompagnée, Permis B et Conduite supervisée</text:span><text:span text:style-name="T43"> du site </text:span><text:span text:style-name="T47">La Ville aux Dames auto école</text:span><text:span text:style-name="T43"> pour y intégrer des illustrations des boîtes de vitesses manuelle et automatique, afin d’enrichir le contenu visuel et faciliter la compréhension des visiteurs</text:span></text:p>
      <text:p text:style-name="P39"><draw:frame draw:style-name="fr1" draw:name="Image17 Copie 1" text:anchor-type="char" svg:x="-0.058cm" svg:y="-0.143cm" svg:width="17cm" svg:height="9.491cm" draw:z-index="16"><draw:image xlink:href="Pictures/10000001000005B9000003323307526D.png" xlink:type="simple" xlink:show="embed" xlink:actuate="onLoad" draw:mime-type="image/png"/></draw:frame><text:soft-page-break/><text:span text:style-name="T43"/></text:p>
      <text:p text:style-name="P39"><draw:frame draw:style-name="fr2" draw:name="Image16 Copie 1" text:anchor-type="char" svg:width="17cm" svg:height="9.534cm" draw:z-index="15"><draw:image xlink:href="Pictures/10000001000005B6000003343CFF3C69.png" xlink:type="simple" xlink:show="embed" xlink:actuate="onLoad" draw:mime-type="image/png"/></draw:frame><text:span text:style-name="T43"/></text:p>
      <text:p text:style-name="P39"><text:span text:style-name="T43">. Ces ajouts ont été réalisés sur presque toutes les pages afin d’améliorer l’aspect esthétique et informatif du site. </text:span><text:span text:style-name="T48">J</text:span><text:span text:style-name="T43">’ai entrepris une refonte de la page d’accueil afin de la rendre plus attractive et fonctionnelle pour les visiteurs, </text:span><text:span text:style-name="T48">j’ai modifier le bandeau d’information dans la page d’accueil du site</text:span><text:span text:style-name="T43">.</text:span></text:p>
      <text:p text:style-name="P40"><draw:frame draw:style-name="fr1" draw:name="Image10 Copie 1" text:anchor-type="char" svg:x="0cm" svg:y="-0.016cm" svg:width="17cm" svg:height="4.715cm" draw:z-index="10"><draw:image xlink:href="Pictures/10000001000005BB00000197BCAEEE10.png" xlink:type="simple" xlink:show="embed" xlink:actuate="onLoad" draw:mime-type="image/png"/></draw:frame><text:soft-page-break/><text:span text:style-name="T43"/></text:p>
      <text:p text:style-name="P40"><text:span text:style-name="T43"/></text:p>
      <text:p text:style-name="P40"><draw:frame draw:style-name="fr2" draw:name="Image12 Copie 1" text:anchor-type="char" svg:width="17cm" svg:height="8.537cm" draw:z-index="11"><draw:image xlink:href="Pictures/100000010000044300000224264A1F67.png" xlink:type="simple" xlink:show="embed" xlink:actuate="onLoad" draw:mime-type="image/png"/></draw:frame><text:span text:style-name="T43"/></text:p>
      <text:p text:style-name="P40"><text:span text:style-name="T43"/></text:p>
      <text:p text:style-name="P41"><text:span text:style-name="T43">Durant mon stage, j’ai également été amené à effectuer des opérations de nettoyage et d’optimisation du site web de l’auto-école </text:span><text:span text:style-name="Emphasis"><text:span text:style-name="T43">La Ville aux Dames</text:span></text:span><text:span text:style-name="T43">. À ce titre, j’ai supprimé une section du site devenue obsolète ou inutile, afin d’alléger la navigation et d’améliorer la clarté des informations présentées aux visiteurs. Cette suppression s’est faite après analyse de son utilité et de son impact sur l’expérience utilisateur. En retirant ce contenu, j’ai contribué à rendre le site plus lisible, plus professionnel et mieux structuré, ce qui facilite la compréhension des services proposés par l’auto-école. <text:s/></text:span></text:p>
      <text:p text:style-name="P41"><draw:frame draw:style-name="fr2" draw:name="Image13 Copie 1" text:anchor-type="char" svg:width="17cm" svg:height="7.832cm" draw:z-index="12"><draw:image xlink:href="Pictures/10000001000005B9000002A36F2F7895.png" xlink:type="simple" xlink:show="embed" xlink:actuate="onLoad" draw:mime-type="image/png"/></draw:frame><text:soft-page-break/><text:span text:style-name="T43"/></text:p>
      <text:p text:style-name="P42"><text:span text:style-name="T43">J’ai également ajouté une section détaillant les </text:span><text:span text:style-name="Strong_20_Emphasis"><text:span text:style-name="T43">règlements possibles</text:span></text:span><text:span text:style-name="T43"> pour le paiement des formations. Cette section précise désormais les différentes modalités acceptées par l’auto-école (paiement en plusieurs fois, carte bancaire, virement, etc.), ce qui facilite la prise de décision pour les futurs élèves et renforce la transparence de l’offre. </text:span></text:p>
      <text:p text:style-name="P42"><draw:frame draw:style-name="fr1" draw:name="Image20 Copie 1" text:anchor-type="char" svg:x="-0.254cm" svg:y="-0.104cm" svg:width="17cm" svg:height="4.12cm" draw:z-index="17"><draw:image xlink:href="Pictures/100000010000037B000000D8369FA720.png" xlink:type="simple" xlink:show="embed" xlink:actuate="onLoad" draw:mime-type="image/png"/></draw:frame><text:span text:style-name="T43"/></text:p>
      <text:p text:style-name="P43"><text:soft-page-break/><text:span text:style-name="T43">Par la suite, j’ai poursuivi la configuration du plugin </text:span><text:span text:style-name="Emphasis"><text:span text:style-name="T43">Rank Math SEO</text:span></text:span><text:span text:style-name="T43">, en affinant ses réglages pour optimiser le référencement naturel du site et améliorer sa visibilité sur les moteurs de recherche. Enfin, j’ai intégré une rubrique précisant les </text:span><text:span text:style-name="Strong_20_Emphasis"><text:span text:style-name="T43">documents à fournir pour l’inscription</text:span></text:span><text:span text:style-name="T43">, tels qu’une pièce d’identité, un justificatif de domicile, une photo ANTS, ou encore une attestation de recensement. Cette section a été conçue pour guider efficacement les futurs élèves dans leur démarche d’inscription et réduire les demandes d’informations par téléphone ou par mail. <text:s/></text:span><draw:frame draw:style-name="fr1" draw:name="Image21" text:anchor-type="char" svg:x="0cm" svg:y="0.238cm" svg:width="17cm" svg:height="9.832cm" draw:z-index="18"><draw:image xlink:href="Pictures/10000001000004560000028216ACA5AB.png" xlink:type="simple" xlink:show="embed" xlink:actuate="onLoad" draw:mime-type="image/png"/></draw:frame></text:p>
      <text:p text:style-name="P43"><text:span text:style-name="T43">Lors de cette journée, j’ai ajouté un nouveau plugin dédié à l’intégration des avis clients sur le site, afin de renforcer la confiance des visiteurs et améliorer l’image de l’auto-école. Par ailleurs, j’ai effectué une vérification sur l’hébergeur OVH pour m’assurer que la version de PHP utilisée était bien à jour et vérifier s’il y avait de nouvelles mises à jour disponibles afin de garantir la sécurité et la performance du site. J’ai poursuivi mes recherches en consultant divers sites d’auto-écoles afin d’identifier des pistes d’amélioration pour le site sur lequel je travaille. Cette analyse comparative m’a permis d’observer les bonnes pratiques en matière de mise en page, de présentation des offres, et d’ergonomie, dans le but d’apporter des ajustements pertinents et d’optimiser l’expérience utilisateur. Enfin, pour cette journée, j’ai décidé de poursuivre l’amélioration du site en intervenant sur différentes pages afin d’en affiner le contenu et la présentation. Parallèlement, j’ai pris le temps de former mon maître de stage à la gestion du site, en lui expliquant les principales fonctionnalités et les modifications effectuées, pour qu’il puisse assurer la maintenance et les mises à jour après mon départ. Enfin, j’ai apporté une attention particulière au </text:span><text:span text:style-name="Strong_20_Emphasis"><text:span text:style-name="T43">référencement naturel (SEO)</text:span></text:span><text:span text:style-name="T43"> du site grâce au plugin </text:span><text:span text:style-name="Strong_20_Emphasis"><text:span text:style-name="T43">Rank Math SEO</text:span></text:span><text:span text:style-name="T43">. J’ai revu plusieurs pages en optimisant les titres, les descriptions, les balises et le contenu en fonction de mots-clés pertinents pour l’activité de l’auto-école. Grâce à ces ajustements, j’ai réussi à atteindre un </text:span><text:span text:style-name="Strong_20_Emphasis"><text:span text:style-name="T43">score SEO de 92/100</text:span></text:span><text:span text:style-name="T43">, ce qui améliore considérablement la visibilité du site sur les moteurs de recherche comme Google. </text:span></text:p>
      <text:p text:style-name="P43"><draw:frame draw:style-name="fr1" draw:name="Image11" text:anchor-type="char" svg:x="0.111cm" svg:y="-0.312cm" svg:width="3.087cm" svg:height="1.815cm" draw:z-index="23"><draw:image xlink:href="Pictures/10000001000000660000003C4E795AF5.png" xlink:type="simple" xlink:show="embed" xlink:actuate="onLoad" draw:mime-type="image/png"/></draw:frame></text:p>
      <text:h text:style-name="Heading_20_1" text:outline-level="1"><text:bookmark-start text:name="__RefHeading___Toc2677_1029973388"/><text:soft-page-break/>Partie 4 : Conclusion<text:bookmark-end text:name="__RefHeading___Toc2677_1029973388"/></text:h>
      <text:h text:style-name="Heading_20_3" text:outline-level="3"><text:bookmark-start text:name="__RefHeading___Toc2679_1029973388"/>Conclusion<text:bookmark-end text:name="__RefHeading___Toc2679_1029973388"/></text:h>
      <text:p text:style-name="Text_20_body"><text:span text:style-name="T49">Ce stage au sein de l’auto-école </text:span><text:span text:style-name="Emphasis"><text:span text:style-name="T49">La Ville aux Dames</text:span></text:span><text:span text:style-name="T49"> m’a permis de mettre en pratique mes connaissances en gestion de site Wordpress, tout en découvrant les enjeux concrets liés à la sécurité, à l’optimisation et au référencement d’un site web professionnel. </text:span><text:span text:style-name="T49">Tout au long de cette expérience, j’ai pu mener des missions variées : mise à jour des plugins, amélioration de la performance du site, renforcement de la sécurité, configuration avancée de plugins spécialisés, refonte visuelle de certaines pages, et optimisation du référencement naturel. Ces actions ont permis d’améliorer significativement l’aspect technique, fonctionnel et visuel du site. Ce stage m’a également permis de gagner en autonomie, en rigueur et en capacité d’analyse face aux imprévus, notamment lors de la gestion d’un incident de sécurité. J’ai également apprécié l’échange avec mon tuteur, qui m’a fait confiance et accompagné dans la réalisation de chaque tâche. Enfin, la formation que j’ai dispensée en fin de stage m’a permis de transmettre mes compétences pour assurer la continuité de la gestion du site. Je ressors de cette expérience plus confiant, plus structuré et mieux préparé à m’investir dans des projets numériques concrets. Ce stage a confirmé mon intérêt pour le développement web, la cybersécurité et la gestion de contenu, que je souhaite approfondir dans la suite de mon parcours.</text:span></text:p>
      <text:p text:style-name="P4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text-indent="0cm" style:auto-text-indent="false">
        <style:tab-stops>
          <style:tab-stop style:position="17cm" style:type="right" style:leader-style="dotted" style:leader-text="."/>
        </style:tab-stops>
      </style:paragraph-properties>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paragraph-properties fo:margin-left="0.499cm" fo:text-indent="0cm" style:auto-text-indent="false">
        <style:tab-stops>
          <style:tab-stop style:position="16.501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Contents_20_3" style:display-name="Contents 3" style:family="paragraph" style:parent-style-name="Index" style:class="index">
      <style:paragraph-properties fo:margin-left="1cm" fo:text-indent="0cm" style:auto-text-indent="false">
        <style:tab-stops>
          <style:tab-stop style:position="16cm" style:type="right" style:leader-style="dotted" style:leader-text="."/>
        </style:tab-stops>
      </style:paragraph-properties>
    </style:style>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Style de page par défaut8"/><text:page-number text:select-page="current">20</text:page-number><text:bookmark-end text:name="PageNumWizard_FOOTER_Style de page par défaut8"/></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6-13T09:58:04.333000000</meta:creation-date>
    <dc:date>2025-06-24T16:07:40.521906500</dc:date>
    <meta:editing-duration>PT19H42M18S</meta:editing-duration>
    <meta:editing-cycles>80</meta:editing-cycles>
    <meta:generator>LibreOffice/25.2.4.3$Windows_X86_64 LibreOffice_project/33e196637044ead23f5c3226cde09b47731f7e27</meta:generator>
    <meta:document-statistic meta:table-count="0" meta:image-count="24" meta:object-count="0" meta:page-count="20" meta:paragraph-count="70" meta:word-count="4216" meta:character-count="27179" meta:non-whitespace-character-count="22989"/>
  </office:meta>
</office:document-meta>
</file>